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3" style:num-format="1" text:display-levels="3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4" style:num-format="1" text:display-levels="4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5" style:num-format="1" text:display-levels="5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6" style:num-format="1" text:display-levels="6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7" style:num-format="1" text:display-levels="7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8" style:num-format="1" text:display-levels="8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9" style:num-format="1" text:display-levels="9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style:style style:name="P1" style:parent-style-name="題目" style:master-page-name="MP0" style:family="paragraph">
      <style:paragraph-properties fo:break-before="page"/>
    </style:style>
    <style:style style:name="T4" style:parent-style-name="預設段落字型" style:family="text">
      <style:text-properties fo:font-weight="bold" style:font-weight-asian="bold"/>
    </style:style>
    <style:style style:name="T5" style:parent-style-name="註解參照" style:family="text">
      <style:text-properties style:font-name="Calibri" style:font-name-asian="新細明體" style:font-name-complex="Times New Roman" fo:font-weight="bold" style:font-weight-asian="bold"/>
    </style:style>
    <style:style style:name="T6" style:parent-style-name="預設段落字型" style:family="text">
      <style:text-properties fo:font-weight="bold" style:font-weight-asian="bold"/>
    </style:style>
    <style:style style:name="T7" style:parent-style-name="預設段落字型" style:family="text">
      <style:text-properties fo:font-weight="bold" style:font-weight-asian="bold"/>
    </style:style>
    <style:style style:name="T8" style:parent-style-name="預設段落字型" style:family="text">
      <style:text-properties fo:font-weight="bold" style:font-weight-asian="bold"/>
    </style:style>
    <style:style style:name="P9" style:parent-style-name="作者" style:family="paragraph">
      <style:paragraph-properties fo:margin-top="0.2777in"/>
    </style:style>
    <style:style style:name="P10" style:parent-style-name="註腳文字" style:family="paragraph">
      <style:paragraph-properties fo:line-height="0.1944in" fo:margin-left="0.2958in" fo:text-indent="-0.2958in">
        <style:tab-stops>
          <style:tab-stop style:type="left" style:position="0in"/>
        </style:tab-stops>
      </style:paragraph-properties>
    </style:style>
    <style:style style:name="T11" style:parent-style-name="預設段落字型" style:family="text">
      <style:text-properties style:font-name="Times New Roman" style:font-name-asian="新細明體"/>
    </style:style>
    <style:style style:name="T12" style:parent-style-name="預設段落字型" style:family="text">
      <style:text-properties style:font-name="Times New Roman" style:font-name-asian="新細明體"/>
    </style:style>
    <style:style style:name="P13" style:parent-style-name="註腳文字" style:family="paragraph">
      <style:paragraph-properties fo:line-height="0.1944in" fo:margin-left="0.2958in" fo:text-indent="-0.2958in">
        <style:tab-stops>
          <style:tab-stop style:type="left" style:position="0in"/>
        </style:tab-stops>
      </style:paragraph-properties>
    </style:style>
    <style:style style:name="T14" style:parent-style-name="註腳參照" style:family="text">
      <style:text-properties style:font-name="Times New Roman" style:font-name-asian="新細明體" style:text-position="0% 100%"/>
    </style:style>
    <style:style style:name="T15" style:parent-style-name="預設段落字型" style:family="text">
      <style:text-properties style:font-name="Times New Roman" style:font-name-asian="新細明體"/>
    </style:style>
    <style:style style:name="P16" style:parent-style-name="註腳文字" style:family="paragraph">
      <style:paragraph-properties fo:line-height="0.1944in" fo:margin-left="0.2958in" fo:text-indent="-0.2958in">
        <style:tab-stops>
          <style:tab-stop style:type="left" style:position="0in"/>
        </style:tab-stops>
      </style:paragraph-properties>
    </style:style>
    <style:style style:name="T17" style:parent-style-name="預設段落字型" style:family="text">
      <style:text-properties style:font-name="Times New Roman" style:font-name-asian="新細明體"/>
    </style:style>
    <style:style style:name="T18" style:parent-style-name="預設段落字型" style:family="text">
      <style:text-properties style:font-name="Times New Roman" style:font-name-asian="新細明體"/>
    </style:style>
    <style:style style:name="T19" style:parent-style-name="註解參照" style:family="text">
      <style:text-properties style:font-name="Calibri" style:font-name-asian="新細明體" style:font-name-complex="Times New Roman"/>
    </style:style>
    <style:style style:name="P20" style:parent-style-name="關鍵字中文" style:family="paragraph">
      <style:paragraph-properties fo:text-align="start" fo:margin-top="0.2777in" fo:margin-left="0.6666in" fo:text-indent="-0.6666in">
        <style:tab-stops/>
      </style:paragraph-properties>
    </style:style>
    <style:style style:name="T21" style:parent-style-name="註解參照" style:family="text">
      <style:text-properties style:font-name="Calibri" style:font-name-asian="新細明體" style:font-name-complex="Times New Roman" style:font-weight-complex="normal" style:use-window-font-color="true" style:letter-kerning="true"/>
    </style:style>
    <style:style style:name="P22" style:parent-style-name="內文" style:family="paragraph">
      <style:paragraph-properties fo:widows="2" fo:orphans="2" fo:break-before="page"/>
      <style:text-properties style:font-name="Times New Roman" style:font-name-asian="新細明體" style:font-name-complex="Times New Roman"/>
    </style:style>
    <style:style style:name="T23" style:parent-style-name="預設段落字型" style:family="text">
      <style:text-properties fo:font-weight="bold" style:font-weight-asian="bold"/>
    </style:style>
    <style:style style:name="T24" style:parent-style-name="註解參照" style:family="text">
      <style:text-properties style:font-name="Calibri" style:font-name-asian="新細明體" style:font-name-complex="Times New Roman" fo:font-weight="bold" style:font-weight-asian="bold"/>
    </style:style>
    <style:style style:name="T25" style:parent-style-name="預設段落字型" style:family="text">
      <style:text-properties fo:font-weight="bold" style:font-weight-asian="bold"/>
    </style:style>
    <style:style style:name="P26" style:parent-style-name="作者" style:family="paragraph">
      <style:paragraph-properties fo:margin-top="0.2777in"/>
    </style:style>
    <style:style style:name="P27" style:parent-style-name="註腳文字" style:family="paragraph">
      <style:paragraph-properties fo:line-height="0.1944in" fo:margin-left="0.2958in" fo:text-indent="-0.2958in">
        <style:tab-stops>
          <style:tab-stop style:type="left" style:position="0in"/>
        </style:tab-stops>
      </style:paragraph-properties>
    </style:style>
    <style:style style:name="T28" style:parent-style-name="預設段落字型" style:family="text">
      <style:text-properties style:font-name="Times New Roman" style:font-name-asian="新細明體"/>
    </style:style>
    <style:style style:name="T29" style:parent-style-name="預設段落字型" style:family="text">
      <style:text-properties style:font-name="Times New Roman" style:font-name-asian="新細明體"/>
    </style:style>
    <style:style style:name="P30" style:parent-style-name="註腳文字" style:family="paragraph">
      <style:paragraph-properties fo:line-height="0.1944in" fo:margin-left="0.2958in" fo:text-indent="-0.2958in">
        <style:tab-stops>
          <style:tab-stop style:type="left" style:position="0in"/>
        </style:tab-stops>
      </style:paragraph-properties>
    </style:style>
    <style:style style:name="T31" style:parent-style-name="預設段落字型" style:family="text">
      <style:text-properties style:font-name="Times New Roman" style:font-name-asian="新細明體"/>
    </style:style>
    <style:style style:name="P32" style:parent-style-name="註腳文字" style:family="paragraph">
      <style:paragraph-properties fo:line-height="0.1944in" fo:margin-left="0.2958in" fo:text-indent="-0.2958in">
        <style:tab-stops>
          <style:tab-stop style:type="left" style:position="0in"/>
        </style:tab-stops>
      </style:paragraph-properties>
    </style:style>
    <style:style style:name="T33" style:parent-style-name="預設段落字型" style:family="text">
      <style:text-properties style:font-name="Times New Roman" style:font-name-asian="新細明體"/>
    </style:style>
    <style:style style:name="P34" style:parent-style-name="註腳文字" style:family="paragraph">
      <style:paragraph-properties fo:line-height="0.1944in"/>
      <style:text-properties style:font-name="Times New Roman" style:font-name-asian="新細明體"/>
    </style:style>
    <style:style style:name="T35" style:parent-style-name="註解參照" style:family="text">
      <style:text-properties style:font-name="Calibri" style:font-name-asian="新細明體" style:font-name-complex="Times New Roman"/>
    </style:style>
    <style:style style:name="P36" style:parent-style-name="關鍵字英文" style:family="paragraph">
      <style:paragraph-properties fo:text-align="start" fo:margin-top="0.2777in"/>
    </style:style>
    <style:style style:name="T37" style:parent-style-name="註解參照" style:family="text">
      <style:text-properties style:font-name="Calibri" style:font-name-asian="新細明體" style:font-name-complex="Times New Roman"/>
    </style:style>
    <style:style style:name="P38" style:parent-style-name="內文" style:family="paragraph">
      <style:paragraph-properties fo:widows="2" fo:orphans="2" fo:break-before="page"/>
      <style:text-properties style:font-name="Times New Roman" style:font-name-asian="新細明體" style:font-name-complex="Times New Roman"/>
    </style:style>
    <style:style style:name="P39" style:parent-style-name="清單段落" style:list-style-name="LFO1" style:family="paragraph">
      <style:paragraph-properties fo:text-align="justify" fo:margin-top="0.125in" fo:margin-bottom="0.125in" fo:margin-left="0.4902in" fo:text-indent="-0.4902in">
        <style:tab-stops/>
      </style:paragraph-properties>
    </style:style>
    <style:style style:name="T40" style:parent-style-name="預設段落字型" style:family="text">
      <style:text-properties style:font-name="Times New Roman" style:font-name-asian="新細明體" style:font-name-complex="Times New Roman" fo:font-size="18pt" style:font-size-asian="18pt" style:font-size-complex="18pt"/>
    </style:style>
    <style:style style:name="P41" style:parent-style-name="內文" style:family="paragraph">
      <style:paragraph-properties fo:text-align="justify" fo:text-indent="0.3152in"/>
    </style:style>
    <style:style style:name="T42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T43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T44" style:parent-style-name="註腳參照" style:family="text">
      <style:text-properties style:font-name="Times New Roman" style:font-name-asian="新細明體" style:font-name-complex="Times New Roman" fo:font-size="11pt" style:font-size-asian="11pt"/>
    </style:style>
    <style:style style:name="P45" style:parent-style-name="註腳文字" style:family="paragraph">
      <style:paragraph-properties fo:line-height="0.1944in" fo:margin-left="0.2958in" fo:text-indent="-0.2958in">
        <style:tab-stops>
          <style:tab-stop style:type="left" style:position="0in"/>
        </style:tab-stops>
      </style:paragraph-properties>
    </style:style>
    <style:style style:name="T46" style:parent-style-name="預設段落字型" style:family="text">
      <style:text-properties style:font-name="Times New Roman" style:font-name-asian="新細明體"/>
    </style:style>
    <style:style style:name="T47" style:parent-style-name="預設段落字型" style:family="text">
      <style:text-properties style:font-name="Times New Roman" style:font-name-asian="新細明體"/>
    </style:style>
    <style:style style:name="T48" style:parent-style-name="預設段落字型" style:family="text">
      <style:text-properties style:font-name="Times New Roman" style:font-name-asian="新細明體"/>
    </style:style>
    <style:style style:name="T49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T50" style:parent-style-name="註腳參照" style:family="text">
      <style:text-properties style:font-name="Times New Roman" style:font-name-asian="新細明體" style:font-name-complex="Times New Roman" fo:font-size="11pt" style:font-size-asian="11pt"/>
    </style:style>
    <style:style style:name="P51" style:parent-style-name="註腳文字" style:family="paragraph">
      <style:paragraph-properties fo:line-height="0.1944in" fo:margin-left="0.2958in" fo:text-indent="-0.2958in">
        <style:tab-stops>
          <style:tab-stop style:type="left" style:position="0in"/>
        </style:tab-stops>
      </style:paragraph-properties>
    </style:style>
    <style:style style:name="T52" style:parent-style-name="預設段落字型" style:family="text">
      <style:text-properties style:font-name="Times New Roman" style:font-name-asian="新細明體"/>
    </style:style>
    <style:style style:name="T53" style:parent-style-name="預設段落字型" style:family="text">
      <style:text-properties style:font-name="Times New Roman" style:font-name-asian="新細明體"/>
    </style:style>
    <style:style style:name="T54" style:parent-style-name="預設段落字型" style:family="text">
      <style:text-properties style:font-name="Times New Roman" style:font-name-asian="新細明體"/>
    </style:style>
    <style:style style:name="T55" style:parent-style-name="預設段落字型" style:family="text">
      <style:text-properties style:font-name="Times New Roman" style:font-name-asian="新細明體"/>
    </style:style>
    <style:style style:name="T56" style:parent-style-name="預設段落字型" style:family="text">
      <style:text-properties style:font-name="Times New Roman" style:font-name-asian="新細明體"/>
    </style:style>
    <style:style style:name="T57" style:parent-style-name="預設段落字型" style:family="text">
      <style:text-properties style:font-name="Times New Roman" style:font-name-asian="新細明體"/>
    </style:style>
    <style:style style:name="T58" style:parent-style-name="預設段落字型" style:family="text">
      <style:text-properties style:font-name="Times New Roman" style:font-name-asian="新細明體"/>
    </style:style>
    <style:style style:name="T59" style:parent-style-name="預設段落字型" style:family="text">
      <style:text-properties style:font-name="Times New Roman" style:font-name-asian="新細明體"/>
    </style:style>
    <style:style style:name="T60" style:parent-style-name="預設段落字型" style:family="text">
      <style:text-properties style:font-name="Times New Roman" style:font-name-asian="新細明體"/>
    </style:style>
    <style:style style:name="T61" style:parent-style-name="預設段落字型" style:family="text">
      <style:text-properties style:font-name="Times New Roman" style:font-name-asian="新細明體"/>
    </style:style>
    <style:style style:name="T62" style:parent-style-name="預設段落字型" style:family="text">
      <style:text-properties style:font-name="Times New Roman" style:font-name-asian="新細明體"/>
    </style:style>
    <style:style style:name="T63" style:parent-style-name="預設段落字型" style:family="text">
      <style:text-properties style:font-name="Times New Roman" style:font-name-asian="新細明體"/>
    </style:style>
    <style:style style:name="T64" style:parent-style-name="預設段落字型" style:family="text">
      <style:text-properties style:font-name="Times New Roman" style:font-name-asian="新細明體"/>
    </style:style>
    <style:style style:name="T65" style:parent-style-name="預設段落字型" style:family="text">
      <style:text-properties style:font-name="Times New Roman" style:font-name-asian="新細明體"/>
    </style:style>
    <style:style style:name="T66" style:parent-style-name="預設段落字型" style:family="text">
      <style:text-properties style:font-name="Times New Roman" style:font-name-asian="新細明體"/>
    </style:style>
    <style:style style:name="T67" style:parent-style-name="預設段落字型" style:family="text">
      <style:text-properties style:font-name="Times New Roman" style:font-name-asian="新細明體"/>
    </style:style>
    <style:style style:name="T68" style:parent-style-name="預設段落字型" style:family="text">
      <style:text-properties style:font-name="Times New Roman" style:font-name-asian="新細明體"/>
    </style:style>
    <style:style style:name="T69" style:parent-style-name="預設段落字型" style:family="text">
      <style:text-properties style:font-name="Times New Roman" style:font-name-asian="新細明體"/>
    </style:style>
    <style:style style:name="T70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P71" style:parent-style-name="清單段落" style:list-style-name="LFO1" style:family="paragraph">
      <style:paragraph-properties fo:text-align="justify" fo:margin-top="0.1111in" fo:margin-bottom="0.1111in" fo:margin-left="0.4916in" fo:text-indent="-0.4916in">
        <style:tab-stops/>
      </style:paragraph-properties>
    </style:style>
    <style:style style:name="T72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P73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74" style:parent-style-name="清單段落" style:list-style-name="LFO1" style:family="paragraph">
      <style:paragraph-properties fo:text-align="justify" fo:margin-top="0.0833in" fo:margin-bottom="0.0833in" fo:margin-left="0.5902in" fo:text-indent="-0.4722in">
        <style:tab-stops/>
      </style:paragraph-properties>
    </style:style>
    <style:style style:name="T75" style:parent-style-name="預設段落字型" style:family="text">
      <style:text-properties style:font-name="Times New Roman" style:font-name-asian="新細明體" style:font-name-complex="Times New Roman" fo:font-size="13pt" style:font-size-asian="13pt" style:font-size-complex="13pt"/>
    </style:style>
    <style:style style:name="P76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77" style:parent-style-name="清單段落" style:list-style-name="LFO1" style:family="paragraph">
      <style:paragraph-properties fo:text-align="justify" fo:margin-top="0.0555in" fo:margin-bottom="0.0555in" fo:margin-left="0.8666in" fo:text-indent="-0.5513in">
        <style:tab-stops/>
      </style:paragraph-properties>
    </style:style>
    <style:style style:name="T78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P79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80" style:parent-style-name="清單段落" style:list-style-name="LFO1" style:family="paragraph">
      <style:paragraph-properties fo:text-align="justify" fo:margin-top="0.0277in" fo:margin-bottom="0.0277in" fo:margin-left="1.102in" fo:text-indent="-0.6298in">
        <style:tab-stops/>
      </style:paragraph-properties>
    </style:style>
    <style:style style:name="T81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P82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83" style:parent-style-name="清單段落" style:list-style-name="LFO1" style:family="paragraph">
      <style:paragraph-properties fo:text-align="justify" fo:margin-left="1.3388in" fo:text-indent="-0.709in">
        <style:tab-stops/>
      </style:paragraph-properties>
    </style:style>
    <style:style style:name="T84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P85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86" style:parent-style-name="清單段落" style:list-style-name="LFO1" style:family="paragraph">
      <style:paragraph-properties fo:text-align="justify" fo:margin-top="0.125in" fo:margin-bottom="0.125in" fo:margin-left="0.4902in" fo:text-indent="-0.4902in">
        <style:tab-stops/>
      </style:paragraph-properties>
      <style:text-properties style:font-name="Times New Roman" style:font-name-asian="新細明體" style:font-name-complex="Times New Roman" fo:font-size="18pt" style:font-size-asian="18pt" style:font-size-complex="18pt"/>
    </style:style>
    <style:style style:name="P87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88" style:parent-style-name="清單段落" style:list-style-name="LFO1" style:family="paragraph">
      <style:paragraph-properties fo:text-align="justify" fo:margin-top="0.1111in" fo:margin-bottom="0.1111in" fo:margin-left="0.4916in" fo:text-indent="-0.4916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89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90" style:parent-style-name="清單段落" style:list-style-name="LFO1" style:family="paragraph">
      <style:paragraph-properties fo:text-align="justify" fo:margin-top="0.0833in" fo:margin-bottom="0.0833in" fo:margin-left="0.6888in" fo:text-indent="-0.5708in">
        <style:tab-stops/>
      </style:paragraph-properties>
      <style:text-properties style:font-name="Times New Roman" style:font-name-asian="新細明體" style:font-name-complex="Times New Roman" fo:font-size="13pt" style:font-size-asian="13pt" style:font-size-complex="13pt"/>
    </style:style>
    <style:style style:name="P91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92" style:parent-style-name="清單段落" style:list-style-name="LFO1" style:family="paragraph">
      <style:paragraph-properties fo:text-align="justify" fo:margin-top="0.0555in" fo:margin-bottom="0.0555in" fo:margin-left="0.8666in" fo:text-indent="-0.5513in">
        <style:tab-stops/>
      </style:paragraph-properties>
      <style:text-properties style:font-name="Times New Roman" style:font-name-asian="新細明體" style:font-name-complex="Times New Roman" fo:font-size="11pt" style:font-size-asian="11pt"/>
    </style:style>
    <style:style style:name="P93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94" style:parent-style-name="清單段落" style:list-style-name="LFO1" style:family="paragraph">
      <style:paragraph-properties fo:text-align="justify" fo:margin-top="0.0277in" fo:margin-bottom="0.0277in" fo:margin-left="1.102in" fo:text-indent="-0.6298in">
        <style:tab-stops/>
      </style:paragraph-properties>
      <style:text-properties style:font-name="Times New Roman" style:font-name-asian="新細明體" style:font-name-complex="Times New Roman" fo:font-size="11pt" style:font-size-asian="11pt"/>
    </style:style>
    <style:style style:name="P95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96" style:parent-style-name="清單段落" style:list-style-name="LFO1" style:family="paragraph">
      <style:paragraph-properties fo:text-align="justify" fo:margin-left="1.3388in" fo:text-indent="-0.709in">
        <style:tab-stops/>
      </style:paragraph-properties>
      <style:text-properties style:font-name="Times New Roman" style:font-name-asian="新細明體" style:font-name-complex="Times New Roman" fo:font-size="11pt" style:font-size-asian="11pt"/>
    </style:style>
    <style:style style:name="P97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98" style:parent-style-name="清單段落" style:list-style-name="LFO1" style:family="paragraph">
      <style:paragraph-properties fo:text-align="justify" fo:margin-top="0.125in" fo:margin-bottom="0.125in" fo:margin-left="0.4902in" fo:text-indent="-0.4902in">
        <style:tab-stops/>
      </style:paragraph-properties>
    </style:style>
    <style:style style:name="T99" style:parent-style-name="預設段落字型" style:family="text">
      <style:text-properties style:font-name="Times New Roman" style:font-name-asian="新細明體" style:font-name-complex="Times New Roman" fo:font-size="18pt" style:font-size-asian="18pt" style:font-size-complex="18pt"/>
    </style:style>
    <style:style style:name="P100" style:parent-style-name="內文" style:family="paragraph">
      <style:paragraph-properties fo:text-align="justify" fo:text-indent="0.3152in"/>
    </style:style>
    <style:style style:name="T101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T102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T103" style:parent-style-name="註腳參照" style:family="text">
      <style:text-properties style:font-name="Times New Roman" style:font-name-asian="新細明體" style:font-name-complex="Times New Roman" fo:font-size="11pt" style:font-size-asian="11pt"/>
    </style:style>
    <style:style style:name="P104" style:parent-style-name="註腳文字" style:family="paragraph">
      <style:paragraph-properties fo:line-height="0.1944in" fo:margin-left="0.2958in" fo:text-indent="-0.2958in">
        <style:tab-stops>
          <style:tab-stop style:type="left" style:position="0in"/>
        </style:tab-stops>
      </style:paragraph-properties>
    </style:style>
    <style:style style:name="T105" style:parent-style-name="預設段落字型" style:family="text">
      <style:text-properties style:font-name="Times New Roman" style:font-name-asian="新細明體"/>
    </style:style>
    <style:style style:name="T106" style:parent-style-name="預設段落字型" style:family="text">
      <style:text-properties style:font-name="Times New Roman" style:font-name-asian="新細明體"/>
    </style:style>
    <style:style style:name="T107" style:parent-style-name="預設段落字型" style:family="text">
      <style:text-properties style:font-name="Times New Roman" style:font-name-asian="新細明體"/>
    </style:style>
    <style:style style:name="T108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T109" style:parent-style-name="註腳參照" style:family="text">
      <style:text-properties style:font-name="Times New Roman" style:font-name-asian="新細明體" style:font-name-complex="Times New Roman" fo:font-size="11pt" style:font-size-asian="11pt"/>
    </style:style>
    <style:style style:name="P110" style:parent-style-name="註腳文字" style:family="paragraph">
      <style:paragraph-properties fo:line-height="0.1944in" fo:margin-left="0.2958in" fo:text-indent="-0.2958in">
        <style:tab-stops>
          <style:tab-stop style:type="left" style:position="0in"/>
        </style:tab-stops>
      </style:paragraph-properties>
    </style:style>
    <style:style style:name="T111" style:parent-style-name="預設段落字型" style:family="text">
      <style:text-properties style:font-name="Times New Roman" style:font-name-asian="新細明體"/>
    </style:style>
    <style:style style:name="T112" style:parent-style-name="預設段落字型" style:family="text">
      <style:text-properties style:font-name="Times New Roman" style:font-name-asian="新細明體"/>
    </style:style>
    <style:style style:name="T113" style:parent-style-name="預設段落字型" style:family="text">
      <style:text-properties style:font-name="Times New Roman" style:font-name-asian="新細明體"/>
    </style:style>
    <style:style style:name="T114" style:parent-style-name="預設段落字型" style:family="text">
      <style:text-properties style:font-name="Times New Roman" style:font-name-asian="新細明體"/>
    </style:style>
    <style:style style:name="T115" style:parent-style-name="預設段落字型" style:family="text">
      <style:text-properties style:font-name="Times New Roman" style:font-name-asian="新細明體"/>
    </style:style>
    <style:style style:name="T116" style:parent-style-name="預設段落字型" style:family="text">
      <style:text-properties style:font-name="Times New Roman" style:font-name-asian="新細明體"/>
    </style:style>
    <style:style style:name="T117" style:parent-style-name="預設段落字型" style:family="text">
      <style:text-properties style:font-name="Times New Roman" style:font-name-asian="新細明體"/>
    </style:style>
    <style:style style:name="T118" style:parent-style-name="預設段落字型" style:family="text">
      <style:text-properties style:font-name="Times New Roman" style:font-name-asian="新細明體"/>
    </style:style>
    <style:style style:name="T119" style:parent-style-name="預設段落字型" style:family="text">
      <style:text-properties style:font-name="Times New Roman" style:font-name-asian="新細明體"/>
    </style:style>
    <style:style style:name="T120" style:parent-style-name="預設段落字型" style:family="text">
      <style:text-properties style:font-name="Times New Roman" style:font-name-asian="新細明體"/>
    </style:style>
    <style:style style:name="T121" style:parent-style-name="預設段落字型" style:family="text">
      <style:text-properties style:font-name="Times New Roman" style:font-name-asian="新細明體"/>
    </style:style>
    <style:style style:name="T122" style:parent-style-name="預設段落字型" style:family="text">
      <style:text-properties style:font-name="Times New Roman" style:font-name-asian="新細明體"/>
    </style:style>
    <style:style style:name="T123" style:parent-style-name="預設段落字型" style:family="text">
      <style:text-properties style:font-name="Times New Roman" style:font-name-asian="新細明體"/>
    </style:style>
    <style:style style:name="T124" style:parent-style-name="預設段落字型" style:family="text">
      <style:text-properties style:font-name="Times New Roman" style:font-name-asian="新細明體"/>
    </style:style>
    <style:style style:name="T125" style:parent-style-name="預設段落字型" style:family="text">
      <style:text-properties style:font-name="Times New Roman" style:font-name-asian="新細明體"/>
    </style:style>
    <style:style style:name="T126" style:parent-style-name="預設段落字型" style:family="text">
      <style:text-properties style:font-name="Times New Roman" style:font-name-asian="新細明體"/>
    </style:style>
    <style:style style:name="T127" style:parent-style-name="預設段落字型" style:family="text">
      <style:text-properties style:font-name="Times New Roman" style:font-name-asian="新細明體"/>
    </style:style>
    <style:style style:name="T128" style:parent-style-name="預設段落字型" style:family="text">
      <style:text-properties style:font-name="Times New Roman" style:font-name-asian="新細明體"/>
    </style:style>
    <style:style style:name="T129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P130" style:parent-style-name="清單段落" style:list-style-name="LFO1" style:family="paragraph">
      <style:paragraph-properties fo:text-align="justify" fo:margin-top="0.1111in" fo:margin-bottom="0.1111in" fo:margin-left="0.4916in" fo:text-indent="-0.4916in">
        <style:tab-stops/>
      </style:paragraph-properties>
    </style:style>
    <style:style style:name="T131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P132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133" style:parent-style-name="清單段落" style:list-style-name="LFO1" style:family="paragraph">
      <style:paragraph-properties fo:text-align="justify" fo:margin-top="0.0833in" fo:margin-bottom="0.0833in" fo:margin-left="0.5902in" fo:text-indent="-0.4722in">
        <style:tab-stops/>
      </style:paragraph-properties>
    </style:style>
    <style:style style:name="T134" style:parent-style-name="預設段落字型" style:family="text">
      <style:text-properties style:font-name="Times New Roman" style:font-name-asian="新細明體" style:font-name-complex="Times New Roman" fo:font-size="13pt" style:font-size-asian="13pt" style:font-size-complex="13pt"/>
    </style:style>
    <style:style style:name="P135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136" style:parent-style-name="清單段落" style:list-style-name="LFO1" style:family="paragraph">
      <style:paragraph-properties fo:text-align="justify" fo:margin-top="0.0555in" fo:margin-bottom="0.0555in" fo:margin-left="0.8666in" fo:text-indent="-0.5513in">
        <style:tab-stops/>
      </style:paragraph-properties>
    </style:style>
    <style:style style:name="T137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P138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139" style:parent-style-name="清單段落" style:list-style-name="LFO1" style:family="paragraph">
      <style:paragraph-properties fo:text-align="justify" fo:margin-top="0.0277in" fo:margin-bottom="0.0277in" fo:margin-left="1.102in" fo:text-indent="-0.6298in">
        <style:tab-stops/>
      </style:paragraph-properties>
    </style:style>
    <style:style style:name="T140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P141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142" style:parent-style-name="清單段落" style:list-style-name="LFO1" style:family="paragraph">
      <style:paragraph-properties fo:text-align="justify" fo:margin-left="1.3388in" fo:text-indent="-0.709in">
        <style:tab-stops/>
      </style:paragraph-properties>
    </style:style>
    <style:style style:name="T143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P144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145" style:parent-style-name="清單段落" style:list-style-name="LFO1" style:family="paragraph">
      <style:paragraph-properties fo:text-align="justify" fo:margin-top="0.125in" fo:margin-bottom="0.125in" fo:margin-left="0.4902in" fo:text-indent="-0.4902in">
        <style:tab-stops/>
      </style:paragraph-properties>
      <style:text-properties style:font-name="Times New Roman" style:font-name-asian="新細明體" style:font-name-complex="Times New Roman" fo:font-size="18pt" style:font-size-asian="18pt" style:font-size-complex="18pt"/>
    </style:style>
    <style:style style:name="P146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147" style:parent-style-name="清單段落" style:list-style-name="LFO1" style:family="paragraph">
      <style:paragraph-properties fo:text-align="justify" fo:margin-top="0.1111in" fo:margin-bottom="0.1111in" fo:margin-left="0.4916in" fo:text-indent="-0.4916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148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149" style:parent-style-name="清單段落" style:list-style-name="LFO1" style:family="paragraph">
      <style:paragraph-properties fo:text-align="justify" fo:margin-top="0.0833in" fo:margin-bottom="0.0833in" fo:margin-left="0.6888in" fo:text-indent="-0.5708in">
        <style:tab-stops/>
      </style:paragraph-properties>
      <style:text-properties style:font-name="Times New Roman" style:font-name-asian="新細明體" style:font-name-complex="Times New Roman" fo:font-size="13pt" style:font-size-asian="13pt" style:font-size-complex="13pt"/>
    </style:style>
    <style:style style:name="P150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151" style:parent-style-name="清單段落" style:list-style-name="LFO1" style:family="paragraph">
      <style:paragraph-properties fo:text-align="justify" fo:margin-top="0.0555in" fo:margin-bottom="0.0555in" fo:margin-left="0.8666in" fo:text-indent="-0.5513in">
        <style:tab-stops/>
      </style:paragraph-properties>
      <style:text-properties style:font-name="Times New Roman" style:font-name-asian="新細明體" style:font-name-complex="Times New Roman" fo:font-size="11pt" style:font-size-asian="11pt"/>
    </style:style>
    <style:style style:name="P152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153" style:parent-style-name="清單段落" style:list-style-name="LFO1" style:family="paragraph">
      <style:paragraph-properties fo:text-align="justify" fo:margin-top="0.0277in" fo:margin-bottom="0.0277in" fo:margin-left="1.102in" fo:text-indent="-0.6298in">
        <style:tab-stops/>
      </style:paragraph-properties>
      <style:text-properties style:font-name="Times New Roman" style:font-name-asian="新細明體" style:font-name-complex="Times New Roman" fo:font-size="11pt" style:font-size-asian="11pt"/>
    </style:style>
    <style:style style:name="P154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155" style:parent-style-name="清單段落" style:list-style-name="LFO1" style:family="paragraph">
      <style:paragraph-properties fo:text-align="justify" fo:margin-left="1.3388in" fo:text-indent="-0.709in">
        <style:tab-stops/>
      </style:paragraph-properties>
      <style:text-properties style:font-name="Times New Roman" style:font-name-asian="新細明體" style:font-name-complex="Times New Roman" fo:font-size="11pt" style:font-size-asian="11pt"/>
    </style:style>
    <style:style style:name="P156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157" style:parent-style-name="清單段落" style:list-style-name="LFO1" style:family="paragraph">
      <style:paragraph-properties fo:text-align="justify" fo:margin-top="0.125in" fo:margin-bottom="0.125in" fo:margin-left="0.4902in" fo:text-indent="-0.4902in">
        <style:tab-stops/>
      </style:paragraph-properties>
    </style:style>
    <style:style style:name="T158" style:parent-style-name="預設段落字型" style:family="text">
      <style:text-properties style:font-name="Times New Roman" style:font-name-asian="新細明體" style:font-name-complex="Times New Roman" fo:font-size="18pt" style:font-size-asian="18pt" style:font-size-complex="18pt"/>
    </style:style>
    <style:style style:name="P159" style:parent-style-name="內文" style:family="paragraph">
      <style:paragraph-properties fo:text-align="justify" fo:text-indent="0.3152in"/>
    </style:style>
    <style:style style:name="T160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T161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T162" style:parent-style-name="註腳參照" style:family="text">
      <style:text-properties style:font-name="Times New Roman" style:font-name-asian="新細明體" style:font-name-complex="Times New Roman" fo:font-size="11pt" style:font-size-asian="11pt"/>
    </style:style>
    <style:style style:name="P163" style:parent-style-name="註腳文字" style:family="paragraph">
      <style:paragraph-properties fo:line-height="0.1944in" fo:margin-left="0.2958in" fo:text-indent="-0.2958in">
        <style:tab-stops>
          <style:tab-stop style:type="left" style:position="0in"/>
        </style:tab-stops>
      </style:paragraph-properties>
    </style:style>
    <style:style style:name="T164" style:parent-style-name="預設段落字型" style:family="text">
      <style:text-properties style:font-name="Times New Roman" style:font-name-asian="新細明體"/>
    </style:style>
    <style:style style:name="T165" style:parent-style-name="預設段落字型" style:family="text">
      <style:text-properties style:font-name="Times New Roman" style:font-name-asian="新細明體"/>
    </style:style>
    <style:style style:name="T166" style:parent-style-name="預設段落字型" style:family="text">
      <style:text-properties style:font-name="Times New Roman" style:font-name-asian="新細明體"/>
    </style:style>
    <style:style style:name="T167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T168" style:parent-style-name="註腳參照" style:family="text">
      <style:text-properties style:font-name="Times New Roman" style:font-name-asian="新細明體" style:font-name-complex="Times New Roman" fo:font-size="11pt" style:font-size-asian="11pt"/>
    </style:style>
    <style:style style:name="P169" style:parent-style-name="註腳文字" style:family="paragraph">
      <style:paragraph-properties fo:line-height="0.1944in" fo:margin-left="0.2958in" fo:text-indent="-0.2958in">
        <style:tab-stops>
          <style:tab-stop style:type="left" style:position="0in"/>
        </style:tab-stops>
      </style:paragraph-properties>
    </style:style>
    <style:style style:name="T170" style:parent-style-name="預設段落字型" style:family="text">
      <style:text-properties style:font-name="Times New Roman" style:font-name-asian="新細明體"/>
    </style:style>
    <style:style style:name="T171" style:parent-style-name="預設段落字型" style:family="text">
      <style:text-properties style:font-name="Times New Roman" style:font-name-asian="新細明體"/>
    </style:style>
    <style:style style:name="T172" style:parent-style-name="預設段落字型" style:family="text">
      <style:text-properties style:font-name="Times New Roman" style:font-name-asian="新細明體"/>
    </style:style>
    <style:style style:name="T173" style:parent-style-name="預設段落字型" style:family="text">
      <style:text-properties style:font-name="Times New Roman" style:font-name-asian="新細明體"/>
    </style:style>
    <style:style style:name="T174" style:parent-style-name="預設段落字型" style:family="text">
      <style:text-properties style:font-name="Times New Roman" style:font-name-asian="新細明體"/>
    </style:style>
    <style:style style:name="T175" style:parent-style-name="預設段落字型" style:family="text">
      <style:text-properties style:font-name="Times New Roman" style:font-name-asian="新細明體"/>
    </style:style>
    <style:style style:name="T176" style:parent-style-name="預設段落字型" style:family="text">
      <style:text-properties style:font-name="Times New Roman" style:font-name-asian="新細明體"/>
    </style:style>
    <style:style style:name="T177" style:parent-style-name="預設段落字型" style:family="text">
      <style:text-properties style:font-name="Times New Roman" style:font-name-asian="新細明體"/>
    </style:style>
    <style:style style:name="T178" style:parent-style-name="預設段落字型" style:family="text">
      <style:text-properties style:font-name="Times New Roman" style:font-name-asian="新細明體"/>
    </style:style>
    <style:style style:name="T179" style:parent-style-name="預設段落字型" style:family="text">
      <style:text-properties style:font-name="Times New Roman" style:font-name-asian="新細明體"/>
    </style:style>
    <style:style style:name="T180" style:parent-style-name="預設段落字型" style:family="text">
      <style:text-properties style:font-name="Times New Roman" style:font-name-asian="新細明體"/>
    </style:style>
    <style:style style:name="T181" style:parent-style-name="預設段落字型" style:family="text">
      <style:text-properties style:font-name="Times New Roman" style:font-name-asian="新細明體"/>
    </style:style>
    <style:style style:name="T182" style:parent-style-name="預設段落字型" style:family="text">
      <style:text-properties style:font-name="Times New Roman" style:font-name-asian="新細明體"/>
    </style:style>
    <style:style style:name="T183" style:parent-style-name="預設段落字型" style:family="text">
      <style:text-properties style:font-name="Times New Roman" style:font-name-asian="新細明體"/>
    </style:style>
    <style:style style:name="T184" style:parent-style-name="預設段落字型" style:family="text">
      <style:text-properties style:font-name="Times New Roman" style:font-name-asian="新細明體"/>
    </style:style>
    <style:style style:name="T185" style:parent-style-name="預設段落字型" style:family="text">
      <style:text-properties style:font-name="Times New Roman" style:font-name-asian="新細明體"/>
    </style:style>
    <style:style style:name="T186" style:parent-style-name="預設段落字型" style:family="text">
      <style:text-properties style:font-name="Times New Roman" style:font-name-asian="新細明體"/>
    </style:style>
    <style:style style:name="T187" style:parent-style-name="預設段落字型" style:family="text">
      <style:text-properties style:font-name="Times New Roman" style:font-name-asian="新細明體"/>
    </style:style>
    <style:style style:name="T188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P189" style:parent-style-name="清單段落" style:list-style-name="LFO1" style:family="paragraph">
      <style:paragraph-properties fo:text-align="justify" fo:margin-top="0.1111in" fo:margin-bottom="0.1111in" fo:margin-left="0.4916in" fo:text-indent="-0.4916in">
        <style:tab-stops/>
      </style:paragraph-properties>
    </style:style>
    <style:style style:name="T190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P191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192" style:parent-style-name="清單段落" style:list-style-name="LFO1" style:family="paragraph">
      <style:paragraph-properties fo:text-align="justify" fo:margin-top="0.0833in" fo:margin-bottom="0.0833in" fo:margin-left="0.5902in" fo:text-indent="-0.4722in">
        <style:tab-stops/>
      </style:paragraph-properties>
    </style:style>
    <style:style style:name="T193" style:parent-style-name="預設段落字型" style:family="text">
      <style:text-properties style:font-name="Times New Roman" style:font-name-asian="新細明體" style:font-name-complex="Times New Roman" fo:font-size="13pt" style:font-size-asian="13pt" style:font-size-complex="13pt"/>
    </style:style>
    <style:style style:name="P194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195" style:parent-style-name="清單段落" style:list-style-name="LFO1" style:family="paragraph">
      <style:paragraph-properties fo:text-align="justify" fo:margin-top="0.0555in" fo:margin-bottom="0.0555in" fo:margin-left="0.8666in" fo:text-indent="-0.5513in">
        <style:tab-stops/>
      </style:paragraph-properties>
    </style:style>
    <style:style style:name="T196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P197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198" style:parent-style-name="清單段落" style:list-style-name="LFO1" style:family="paragraph">
      <style:paragraph-properties fo:text-align="justify" fo:margin-top="0.0277in" fo:margin-bottom="0.0277in" fo:margin-left="1.102in" fo:text-indent="-0.6298in">
        <style:tab-stops/>
      </style:paragraph-properties>
    </style:style>
    <style:style style:name="T199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P200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201" style:parent-style-name="清單段落" style:list-style-name="LFO1" style:family="paragraph">
      <style:paragraph-properties fo:text-align="justify" fo:margin-left="1.3388in" fo:text-indent="-0.709in">
        <style:tab-stops/>
      </style:paragraph-properties>
    </style:style>
    <style:style style:name="T202" style:parent-style-name="預設段落字型" style:family="text">
      <style:text-properties style:font-name="Times New Roman" style:font-name-asian="新細明體" style:font-name-complex="Times New Roman" fo:font-size="11pt" style:font-size-asian="11pt"/>
    </style:style>
    <style:style style:name="P203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204" style:parent-style-name="清單段落" style:list-style-name="LFO1" style:family="paragraph">
      <style:paragraph-properties fo:text-align="justify" fo:margin-top="0.125in" fo:margin-bottom="0.125in" fo:margin-left="0.4902in" fo:text-indent="-0.4902in">
        <style:tab-stops/>
      </style:paragraph-properties>
      <style:text-properties style:font-name="Times New Roman" style:font-name-asian="新細明體" style:font-name-complex="Times New Roman" fo:font-size="18pt" style:font-size-asian="18pt" style:font-size-complex="18pt"/>
    </style:style>
    <style:style style:name="P205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206" style:parent-style-name="清單段落" style:list-style-name="LFO1" style:family="paragraph">
      <style:paragraph-properties fo:text-align="justify" fo:margin-top="0.1111in" fo:margin-bottom="0.1111in" fo:margin-left="0.4916in" fo:text-indent="-0.4916in">
        <style:tab-stops/>
      </style:paragraph-properties>
      <style:text-properties style:font-name="Times New Roman" style:font-name-asian="新細明體" style:font-name-complex="Times New Roman" fo:font-size="14pt" style:font-size-asian="14pt" style:font-size-complex="14pt"/>
    </style:style>
    <style:style style:name="P207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208" style:parent-style-name="清單段落" style:list-style-name="LFO1" style:family="paragraph">
      <style:paragraph-properties fo:text-align="justify" fo:margin-top="0.0833in" fo:margin-bottom="0.0833in" fo:margin-left="0.6888in" fo:text-indent="-0.5708in">
        <style:tab-stops/>
      </style:paragraph-properties>
      <style:text-properties style:font-name="Times New Roman" style:font-name-asian="新細明體" style:font-name-complex="Times New Roman" fo:font-size="13pt" style:font-size-asian="13pt" style:font-size-complex="13pt"/>
    </style:style>
    <style:style style:name="P209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210" style:parent-style-name="清單段落" style:list-style-name="LFO1" style:family="paragraph">
      <style:paragraph-properties fo:text-align="justify" fo:margin-top="0.0555in" fo:margin-bottom="0.0555in" fo:margin-left="0.8666in" fo:text-indent="-0.5513in">
        <style:tab-stops/>
      </style:paragraph-properties>
      <style:text-properties style:font-name="Times New Roman" style:font-name-asian="新細明體" style:font-name-complex="Times New Roman" fo:font-size="11pt" style:font-size-asian="11pt"/>
    </style:style>
    <style:style style:name="P211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212" style:parent-style-name="清單段落" style:list-style-name="LFO1" style:family="paragraph">
      <style:paragraph-properties fo:text-align="justify" fo:margin-top="0.0277in" fo:margin-bottom="0.0277in" fo:margin-left="1.102in" fo:text-indent="-0.6298in">
        <style:tab-stops/>
      </style:paragraph-properties>
      <style:text-properties style:font-name="Times New Roman" style:font-name-asian="新細明體" style:font-name-complex="Times New Roman" fo:font-size="11pt" style:font-size-asian="11pt"/>
    </style:style>
    <style:style style:name="P213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214" style:parent-style-name="清單段落" style:list-style-name="LFO1" style:family="paragraph">
      <style:paragraph-properties fo:text-align="justify" fo:margin-left="1.3388in" fo:text-indent="-0.709in">
        <style:tab-stops/>
      </style:paragraph-properties>
      <style:text-properties style:font-name="Times New Roman" style:font-name-asian="新細明體" style:font-name-complex="Times New Roman" fo:font-size="11pt" style:font-size-asian="11pt"/>
    </style:style>
    <style:style style:name="P215" style:parent-style-name="內文" style:family="paragraph">
      <style:paragraph-properties fo:text-align="justify" fo:text-indent="0.3152in"/>
      <style:text-properties style:font-name="Times New Roman" style:font-name-asian="新細明體" style:font-name-complex="Times New Roman" fo:font-size="11pt" style:font-size-asian="11pt"/>
    </style:style>
    <style:style style:name="P216" style:parent-style-name="內文" style:family="paragraph">
      <style:paragraph-properties fo:widows="2" fo:orphans="2" fo:break-before="page"/>
      <style:text-properties style:font-name="Times New Roman" style:font-name-asian="新細明體" style:font-name-complex="Times New Roman"/>
    </style:style>
    <style:style style:name="P217" style:parent-style-name="內文" style:family="paragraph">
      <style:paragraph-properties fo:text-align="center" fo:margin-top="0.125in" fo:margin-bottom="0.125in"/>
    </style:style>
    <style:style style:name="T218" style:parent-style-name="預設段落字型" style:family="text">
      <style:text-properties style:font-name="Times New Roman" style:font-name-asian="新細明體" style:font-name-complex="Times New Roman" fo:font-size="18pt" style:font-size-asian="18pt" style:font-size-complex="18pt"/>
    </style:style>
    <style:style style:name="P219" style:parent-style-name="內文" style:family="paragraph">
      <style:paragraph-properties fo:margin-top="0.1111in" fo:margin-bottom="0.1111in"/>
    </style:style>
    <style:style style:name="T220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P221" style:parent-style-name="內文" style:family="paragraph">
      <style:paragraph-properties fo:margin-left="0.2777in" fo:text-indent="-0.2777in">
        <style:tab-stops/>
      </style:paragraph-properties>
    </style:style>
    <style:style style:name="T222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23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24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25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26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P227" style:parent-style-name="內文" style:family="paragraph">
      <style:paragraph-properties fo:margin-left="0.2777in" fo:text-indent="-0.2777in">
        <style:tab-stops/>
      </style:paragraph-properties>
      <style:text-properties style:font-name="Times New Roman" style:font-name-asian="新細明體" style:font-name-complex="Times New Roman" fo:font-size="10pt" style:font-size-asian="10pt" style:font-size-complex="10pt"/>
    </style:style>
    <style:style style:name="P228" style:parent-style-name="內文" style:family="paragraph">
      <style:paragraph-properties fo:margin-left="0.2777in" fo:text-indent="-0.2777in">
        <style:tab-stops/>
      </style:paragraph-properties>
      <style:text-properties style:font-name="Times New Roman" style:font-name-asian="新細明體" style:font-name-complex="Times New Roman" fo:font-size="10pt" style:font-size-asian="10pt" style:font-size-complex="10pt"/>
    </style:style>
    <style:style style:name="P229" style:parent-style-name="內文" style:family="paragraph">
      <style:paragraph-properties fo:margin-left="0.2777in" fo:text-indent="-0.2777in">
        <style:tab-stops/>
      </style:paragraph-properties>
      <style:text-properties style:font-name="Times New Roman" style:font-name-asian="新細明體" style:font-name-complex="Times New Roman" fo:font-size="10pt" style:font-size-asian="10pt" style:font-size-complex="10pt"/>
    </style:style>
    <style:style style:name="P230" style:parent-style-name="內文" style:family="paragraph">
      <style:paragraph-properties fo:margin-left="0.2777in" fo:text-indent="-0.2777in">
        <style:tab-stops/>
      </style:paragraph-properties>
    </style:style>
    <style:style style:name="T231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32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33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34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35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P236" style:parent-style-name="內文" style:family="paragraph">
      <style:paragraph-properties fo:margin-top="0.1111in" fo:margin-bottom="0.1111in"/>
      <style:text-properties style:font-name="Times New Roman" style:font-name-asian="新細明體" style:font-name-complex="Times New Roman" fo:font-size="14pt" style:font-size-asian="14pt" style:font-size-complex="14pt"/>
    </style:style>
    <style:style style:name="P237" style:parent-style-name="內文" style:family="paragraph">
      <style:paragraph-properties fo:margin-left="0.2777in" fo:text-indent="-0.2777in">
        <style:tab-stops/>
      </style:paragraph-properties>
      <style:text-properties style:font-name="Times New Roman" style:font-name-asian="新細明體" style:font-name-complex="Times New Roman" fo:font-size="10pt" style:font-size-asian="10pt" style:font-size-complex="10pt"/>
    </style:style>
    <style:style style:name="P238" style:parent-style-name="內文" style:family="paragraph">
      <style:paragraph-properties fo:margin-left="0.2777in" fo:text-indent="-0.2777in">
        <style:tab-stops/>
      </style:paragraph-properties>
      <style:text-properties style:font-name="Times New Roman" style:font-name-asian="新細明體" style:font-name-complex="Times New Roman" fo:font-size="10pt" style:font-size-asian="10pt" style:font-size-complex="10pt"/>
    </style:style>
    <style:style style:name="P239" style:parent-style-name="內文" style:family="paragraph">
      <style:paragraph-properties fo:margin-left="0.2777in" fo:text-indent="-0.2777in">
        <style:tab-stops/>
      </style:paragraph-properties>
    </style:style>
    <style:style style:name="T240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41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42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43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44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45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46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47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48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49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50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P251" style:parent-style-name="內文" style:family="paragraph">
      <style:paragraph-properties fo:margin-top="0.1111in" fo:margin-bottom="0.1111in"/>
      <style:text-properties style:font-name="Times New Roman" style:font-name-asian="新細明體" style:font-name-complex="Times New Roman" fo:font-size="14pt" style:font-size-asian="14pt" style:font-size-complex="14pt"/>
    </style:style>
    <style:style style:name="P252" style:parent-style-name="內文" style:family="paragraph">
      <style:paragraph-properties fo:margin-left="0.2777in" fo:text-indent="-0.2777in">
        <style:tab-stops/>
      </style:paragraph-properties>
      <style:text-properties style:font-name="Times New Roman" style:font-name-asian="新細明體" style:font-name-complex="Times New Roman" fo:font-size="10pt" style:font-size-asian="10pt" style:font-size-complex="10pt"/>
    </style:style>
    <style:style style:name="P253" style:parent-style-name="內文" style:family="paragraph">
      <style:paragraph-properties fo:margin-top="0.1111in" fo:margin-bottom="0.1111in"/>
    </style:style>
    <style:style style:name="T254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P255" style:parent-style-name="內文" style:family="paragraph">
      <style:paragraph-properties fo:margin-left="0.2777in" fo:text-indent="-0.2777in">
        <style:tab-stops/>
      </style:paragraph-properties>
      <style:text-properties style:font-name="Times New Roman" style:font-name-asian="新細明體" style:font-name-complex="Times New Roman" fo:font-size="10pt" style:font-size-asian="10pt" style:font-size-complex="10pt"/>
    </style:style>
    <style:style style:name="P256" style:parent-style-name="內文" style:family="paragraph">
      <style:paragraph-properties fo:margin-left="0.2777in" fo:text-indent="-0.2777in">
        <style:tab-stops/>
      </style:paragraph-properties>
      <style:text-properties style:font-name="Times New Roman" style:font-name-asian="新細明體" style:font-name-complex="Times New Roman" fo:font-size="10pt" style:font-size-asian="10pt" style:font-size-complex="10pt"/>
    </style:style>
    <style:style style:name="P257" style:parent-style-name="內文" style:family="paragraph">
      <style:paragraph-properties fo:margin-left="0.2777in" fo:text-indent="-0.2777in">
        <style:tab-stops/>
      </style:paragraph-properties>
    </style:style>
    <style:style style:name="T258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59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60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61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62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63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64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65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P266" style:parent-style-name="內文" style:family="paragraph">
      <style:paragraph-properties fo:margin-left="0.2777in" fo:text-indent="-0.2777in">
        <style:tab-stops/>
      </style:paragraph-properties>
    </style:style>
    <style:style style:name="T267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68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69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70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71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72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73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74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275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P276" style:parent-style-name="內文" style:family="paragraph">
      <style:paragraph-properties fo:margin-top="0.1111in" fo:margin-bottom="0.1111in"/>
    </style:style>
    <style:style style:name="T277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P278" style:parent-style-name="內文" style:family="paragraph">
      <style:paragraph-properties fo:margin-left="0.2777in" fo:text-indent="-0.2777in">
        <style:tab-stops/>
      </style:paragraph-properties>
      <style:text-properties style:font-name="Times New Roman" style:font-name-asian="新細明體" style:font-name-complex="Times New Roman" fo:font-size="10pt" style:font-size-asian="10pt" style:font-size-complex="10pt"/>
    </style:style>
    <style:style style:name="P279" style:parent-style-name="內文" style:family="paragraph">
      <style:paragraph-properties fo:margin-top="0.1111in" fo:margin-bottom="0.1111in"/>
      <style:text-properties style:font-name="Times New Roman" style:font-name-asian="新細明體" style:font-name-complex="Times New Roman" fo:font-size="14pt" style:font-size-asian="14pt" style:font-size-complex="14pt"/>
    </style:style>
    <style:style style:name="P280" style:parent-style-name="內文" style:family="paragraph">
      <style:paragraph-properties fo:margin-left="0.2777in" fo:text-indent="-0.2777in">
        <style:tab-stops/>
      </style:paragraph-properties>
      <style:text-properties style:font-name="Times New Roman" style:font-name-asian="新細明體" style:font-name-complex="Times New Roman" fo:font-size="10pt" style:font-size-asian="10pt" style:font-size-complex="10pt"/>
    </style:style>
    <style:style style:name="P281" style:parent-style-name="內文" style:family="paragraph">
      <style:paragraph-properties fo:margin-top="0.1111in" fo:margin-bottom="0.1111in"/>
    </style:style>
    <style:style style:name="T282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P283" style:parent-style-name="內文" style:family="paragraph">
      <style:paragraph-properties fo:margin-left="0.2777in" fo:text-indent="-0.2777in">
        <style:tab-stops/>
      </style:paragraph-properties>
    </style:style>
    <style:style style:name="T284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285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286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P287" style:parent-style-name="內文" style:family="paragraph">
      <style:paragraph-properties fo:margin-left="0.2777in" fo:text-indent="-0.2777in">
        <style:tab-stops/>
      </style:paragraph-properties>
    </style:style>
    <style:style style:name="T288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289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290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P291" style:parent-style-name="內文" style:family="paragraph">
      <style:paragraph-properties fo:margin-left="0.2777in" fo:text-indent="-0.2777in">
        <style:tab-stops/>
      </style:paragraph-properties>
    </style:style>
    <style:style style:name="T292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293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294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295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P296" style:parent-style-name="內文" style:family="paragraph">
      <style:paragraph-properties fo:margin-left="0.2777in" fo:text-indent="-0.2777in">
        <style:tab-stops/>
      </style:paragraph-properties>
    </style:style>
    <style:style style:name="T297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298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P299" style:parent-style-name="內文" style:family="paragraph">
      <style:paragraph-properties fo:margin-top="0.1111in" fo:margin-bottom="0.1111in"/>
    </style:style>
    <style:style style:name="T300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P301" style:parent-style-name="內文" style:family="paragraph">
      <style:paragraph-properties fo:margin-left="0.2777in" fo:text-indent="-0.2777in">
        <style:tab-stops/>
      </style:paragraph-properties>
    </style:style>
    <style:style style:name="T302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303" style:parent-style-name="預設段落字型" style:family="text">
      <style:text-properties style:font-name="Times New Roman" style:font-name-asian="新細明體" style:font-name-complex="Times New Roman" fo:font-style="italic" style:font-style-asian="italic" fo:font-size="10pt" style:font-size-asian="10pt" style:font-size-complex="10pt"/>
    </style:style>
    <style:style style:name="T304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305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306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P307" style:parent-style-name="內文" style:family="paragraph">
      <style:paragraph-properties fo:margin-left="0.2777in" fo:text-indent="-0.2777in">
        <style:tab-stops/>
      </style:paragraph-properties>
    </style:style>
    <style:style style:name="T308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309" style:parent-style-name="預設段落字型" style:family="text">
      <style:text-properties style:font-name="Times New Roman" style:font-name-asian="新細明體" style:font-name-complex="Times New Roman" fo:font-style="italic" style:font-style-asian="italic" fo:font-size="10pt" style:font-size-asian="10pt" style:font-size-complex="10pt"/>
    </style:style>
    <style:style style:name="T310" style:parent-style-name="預設段落字型" style:family="text">
      <style:text-properties style:font-name="Times New Roman" style:font-name-asian="新細明體" style:font-name-complex="Times New Roman" fo:font-style="italic" style:font-style-asian="italic" fo:font-size="10pt" style:font-size-asian="10pt" style:font-size-complex="10pt"/>
    </style:style>
    <style:style style:name="T311" style:parent-style-name="預設段落字型" style:family="text">
      <style:text-properties style:font-name="Times New Roman" style:font-name-asian="新細明體" style:font-name-complex="Times New Roman" fo:font-style="italic" style:font-style-asian="italic" fo:font-size="10pt" style:font-size-asian="10pt" style:font-size-complex="10pt"/>
    </style:style>
    <style:style style:name="T312" style:parent-style-name="預設段落字型" style:family="text">
      <style:text-properties style:font-name="Times New Roman" style:font-name-asian="新細明體" style:font-name-complex="Times New Roman" fo:font-style="italic" style:font-style-asian="italic" fo:font-size="10pt" style:font-size-asian="10pt" style:font-size-complex="10pt"/>
    </style:style>
    <style:style style:name="T313" style:parent-style-name="預設段落字型" style:family="text">
      <style:text-properties style:font-name="Times New Roman" style:font-name-asian="新細明體" style:font-name-complex="Times New Roman" fo:font-style="italic" style:font-style-asian="italic" fo:font-size="10pt" style:font-size-asian="10pt" style:font-size-complex="10pt"/>
    </style:style>
    <style:style style:name="T314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315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316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317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318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319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320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P321" style:parent-style-name="內文" style:family="paragraph">
      <style:paragraph-properties fo:margin-left="0.2777in" fo:text-indent="-0.2777in">
        <style:tab-stops/>
      </style:paragraph-properties>
    </style:style>
    <style:style style:name="T322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323" style:parent-style-name="預設段落字型" style:family="text">
      <style:text-properties style:font-name="Times New Roman" style:font-name-asian="新細明體" style:font-name-complex="Times New Roman" fo:font-style="italic" style:font-style-asian="italic" fo:font-size="10pt" style:font-size-asian="10pt" style:font-size-complex="10pt"/>
    </style:style>
    <style:style style:name="T324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325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326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P327" style:parent-style-name="內文" style:family="paragraph">
      <style:paragraph-properties fo:margin-top="0.1111in" fo:margin-bottom="0.1111in"/>
    </style:style>
    <style:style style:name="T328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P329" style:parent-style-name="內文" style:family="paragraph">
      <style:paragraph-properties fo:margin-left="0.2777in" fo:text-indent="-0.2777in">
        <style:tab-stops/>
      </style:paragraph-properties>
      <style:text-properties style:font-name="Times New Roman" style:font-name-asian="新細明體" style:font-name-complex="Times New Roman" fo:font-size="10pt" style:font-size-asian="10pt" style:font-size-complex="10pt"/>
    </style:style>
    <style:style style:name="P330" style:parent-style-name="內文" style:family="paragraph">
      <style:paragraph-properties fo:margin-left="0.2777in" fo:text-indent="-0.2777in">
        <style:tab-stops/>
      </style:paragraph-properties>
      <style:text-properties style:font-name="Times New Roman" style:font-name-asian="新細明體" style:font-name-complex="Times New Roman" fo:font-size="10pt" style:font-size-asian="10pt" style:font-size-complex="10pt"/>
    </style:style>
    <style:style style:name="P331" style:parent-style-name="內文" style:family="paragraph">
      <style:paragraph-properties fo:margin-top="0.1111in" fo:margin-bottom="0.1111in"/>
    </style:style>
    <style:style style:name="T332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P333" style:parent-style-name="內文" style:family="paragraph">
      <style:paragraph-properties fo:margin-left="0.2777in" fo:text-indent="-0.2777in">
        <style:tab-stops/>
      </style:paragraph-properties>
    </style:style>
    <style:style style:name="T334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335" style:parent-style-name="預設段落字型" style:family="text">
      <style:text-properties style:font-name="Times New Roman" style:font-name-asian="新細明體" style:font-name-complex="Times New Roman" fo:font-style="italic" style:font-style-asian="italic" fo:font-size="10pt" style:font-size-asian="10pt" style:font-size-complex="10pt"/>
    </style:style>
    <style:style style:name="T336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337" style:parent-style-name="預設段落字型" style:family="text">
      <style:text-properties style:font-name="Times New Roman" style:font-name-asian="新細明體" style:font-name-complex="Times New Roman" fo:font-style="italic" style:font-style-asian="italic" fo:font-size="10pt" style:font-size-asian="10pt" style:font-size-complex="10pt"/>
    </style:style>
    <style:style style:name="T338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339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340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341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342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P343" style:parent-style-name="內文" style:family="paragraph">
      <style:paragraph-properties fo:margin-left="0.2777in" fo:text-indent="-0.2777in">
        <style:tab-stops/>
      </style:paragraph-properties>
    </style:style>
    <style:style style:name="T344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345" style:parent-style-name="預設段落字型" style:family="text">
      <style:text-properties style:font-name="Times New Roman" style:font-name-asian="新細明體" style:font-name-complex="Times New Roman" fo:font-style="italic" style:font-style-asian="italic" fo:font-size="10pt" style:font-size-asian="10pt" style:font-size-complex="10pt"/>
    </style:style>
    <style:style style:name="T346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347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348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349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350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P351" style:parent-style-name="內文" style:family="paragraph">
      <style:paragraph-properties fo:margin-left="0.2777in" fo:text-indent="-0.2777in">
        <style:tab-stops/>
      </style:paragraph-properties>
    </style:style>
    <style:style style:name="T352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353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354" style:parent-style-name="預設段落字型" style:family="text">
      <style:text-properties style:font-name="Times New Roman" style:font-name-asian="新細明體" style:font-name-complex="Times New Roman" fo:font-style="italic" style:font-style-asian="italic" fo:font-size="10pt" style:font-size-asian="10pt" style:font-size-complex="10pt"/>
    </style:style>
    <style:style style:name="T355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356" style:parent-style-name="預設段落字型" style:family="text">
      <style:text-properties style:font-name="Times New Roman" style:font-name-asian="新細明體" style:font-name-complex="Times New Roman" fo:font-style="italic" style:font-style-asian="italic" fo:font-size="10pt" style:font-size-asian="10pt" style:font-size-complex="10pt"/>
    </style:style>
    <style:style style:name="T357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358" style:parent-style-name="預設段落字型" style:family="text">
      <style:text-properties style:font-name="Times New Roman" style:font-name-asian="新細明體" style:font-name-complex="Times New Roman" fo:font-variant="small-caps" fo:font-size="10pt" style:font-size-asian="10pt" style:font-size-complex="10pt"/>
    </style:style>
    <style:style style:name="T359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P360" style:parent-style-name="內文" style:family="paragraph">
      <style:paragraph-properties fo:margin-top="0.1111in" fo:margin-bottom="0.1111in"/>
      <style:text-properties style:font-name="Times New Roman" style:font-name-asian="新細明體" style:font-name-complex="Times New Roman" fo:font-size="14pt" style:font-size-asian="14pt" style:font-size-complex="14pt"/>
    </style:style>
    <style:style style:name="P361" style:parent-style-name="內文" style:family="paragraph">
      <style:paragraph-properties fo:margin-left="0.2777in" fo:text-indent="-0.2777in">
        <style:tab-stops/>
      </style:paragraph-properties>
      <style:text-properties style:font-name="Times New Roman" style:font-name-asian="新細明體" style:font-name-complex="Times New Roman" fo:font-size="10pt" style:font-size-asian="10pt" style:font-size-complex="10pt"/>
    </style:style>
    <style:style style:name="P362" style:parent-style-name="內文" style:family="paragraph">
      <style:paragraph-properties fo:margin-top="0.1111in" fo:margin-bottom="0.1111in"/>
      <style:text-properties style:font-name="Times New Roman" style:font-name-asian="新細明體" style:font-name-complex="Times New Roman" fo:font-size="14pt" style:font-size-asian="14pt" style:font-size-complex="14pt"/>
    </style:style>
    <style:style style:name="P363" style:parent-style-name="內文" style:family="paragraph">
      <style:paragraph-properties fo:margin-left="0.2777in" fo:text-indent="-0.2777in">
        <style:tab-stops/>
      </style:paragraph-properties>
      <style:text-properties style:font-name="Times New Roman" style:font-name-asian="新細明體" style:font-name-complex="Times New Roman" fo:font-size="10pt" style:font-size-asian="10pt" style:font-size-complex="10pt"/>
    </style:style>
    <style:style style:name="P364" style:parent-style-name="內文" style:family="paragraph">
      <style:paragraph-properties fo:margin-left="0.2777in" fo:text-indent="-0.2777in">
        <style:tab-stops/>
      </style:paragraph-properties>
      <style:text-properties style:font-name="Times New Roman" style:font-name-asian="新細明體" style:font-name-complex="Times New Roman" fo:font-size="10pt" style:font-size-asian="10pt" style:font-size-complex="10pt"/>
    </style:style>
    <style:style style:name="P365" style:parent-style-name="內文" style:family="paragraph">
      <style:paragraph-properties fo:margin-left="0.2777in" fo:text-indent="-0.2777in">
        <style:tab-stops/>
      </style:paragraph-properties>
      <style:text-properties style:font-name="Times New Roman" style:font-name-asian="新細明體" style:font-name-complex="Times New Roman" fo:font-size="10pt" style:font-size-asian="10pt" style:font-size-complex="10pt"/>
    </style:style>
  </office:automatic-styles>
  <office:body>
    <office:text text:use-soft-page-breaks="true">
      <text:p text:style-name="P1"><text:span text:style-name="T4"><office:annotation office:name="0"><dc:creator>Ryan</dc:creator><dc:date>2011-06-22T12:09:00</dc:date><text:p text:style-name="題目">題目（換行請用Shift+Enter）；誌謝辭請置於首位作者註腳中</text:p><text:p text:style-name="註解文字">置中對齊、新細明體（中文）、Times New Roman（英數）、大小22、粗體、與「前」段距離26pt、固定行高26pt</text:p></office:annotation>題目</text:span><text:span text:style-name="T5"><office:annotation-end office:name="0"/></text:span><text:span text:style-name="T6">（換行請用</text:span><text:span text:style-name="T7">Shift+Enter</text:span><text:span text:style-name="T8">）</text:span></text:p>
      <text:p text:style-name="P9"><office:annotation office:name="1"><dc:creator>Ryan</dc:creator><dc:date>2011-06-17T16:05:00</dc:date><text:p text:style-name="註解文字">作者有數人時，請用頓號分隔，每位後面插入註腳（符號使用星號*，數量遞增）</text:p><text:p text:style-name="註解文字">置中對齊、標楷體（中文）、大小14、與「前」段距離20pt、固定行高20pt</text:p></office:annotation>作者一<text:span text:style-name="註腳參照"><text:note text:note-class="footnote" text:id="_ftn0"><text:note-citation text:label="*">*</text:note-citation><text:note-body><text:p text:style-name="P10"><text:span text:style-name="T11"><text:tab/></text:span><text:span text:style-name="T12">作者一現職，最高學歷。視需求可加誌謝辭。</text:span></text:p></text:note-body></text:note></text:span>、作者二<text:span text:style-name="註腳參照"><text:note text:note-class="footnote" text:id="_ftn1"><text:note-citation text:label="**">**</text:note-citation><text:note-body><text:p text:style-name="P13"><text:span text:style-name="T14"><text:tab/></text:span><text:span text:style-name="T15">作者二現職，最高學歷。</text:span></text:p></text:note-body></text:note></text:span>、作者三<text:span text:style-name="註腳參照"><text:note text:note-class="footnote" text:id="_ftn2"><text:note-citation text:label="***">***</text:note-citation><text:note-body><text:p text:style-name="P16"><text:span text:style-name="T17"><text:tab/></text:span><text:span text:style-name="T18">作者三現職，最高學歷。</text:span></text:p></text:note-body></text:note></text:span><text:span text:style-name="T19"><office:annotation-end office:name="1"/></text:span></text:p>
      <text:p text:style-name="摘要">摘　要</text:p>
      <text:p text:style-name="摘要內文">中文摘要內文，請於500字以內簡要描述您文章內容要旨；此摘要內文不分段落。</text:p>
      <text:p text:style-name="P20"><office:annotation office:name="2"><dc:creator>Ryan</dc:creator><dc:date>2014-10-20T10:19:00</dc:date><text:p text:style-name="註解文字">中文關鍵字5個，以頓號分隔</text:p><text:p text:style-name="註解文字">靠左對齊、標楷體（中文）、大小12、與「前」段距離20pt、單行間距</text:p></office:annotation>關鍵字<text:span text:style-name="T21"><office:annotation-end office:name="2"/></text:span>：中文關鍵字、請提供五個、協助讀者搜尋、並用頓號分隔、最末不加句號</text:p>
      <text:p text:style-name="P22"/>
      <text:p text:style-name="題目"><text:span text:style-name="T23"><office:annotation office:name="3"><dc:creator>Ryan</dc:creator><dc:date>2014-10-27T10:28:00</dc:date><text:p text:style-name="題目">題目（換行請用Shift+Enter）</text:p><text:p text:style-name="註解文字">置中對齊、Times New Roman（英數）、大小22、粗體、與「前」段距離26pt、固定行高26pt</text:p></office:annotation><text:soft-page-break/>English Title</text:span><text:span text:style-name="T24"><office:annotation-end office:name="3"/></text:span><text:span text:style-name="T25"><text:s/>(please use Shift+Enter to break the lines if needed)</text:span></text:p>
      <text:p text:style-name="P26"><office:annotation office:name="4"><dc:creator>Ryan</dc:creator><dc:date>2011-06-22T12:15:00</dc:date><text:p text:style-name="註解文字">作者有數人時，請用頓號分隔，每位「標點符號」後面插入註腳（符號使用星號*，數量遞增）</text:p><text:p text:style-name="註解文字">置中對齊、大小14、與「前」段距離20pt、固定行高20pt</text:p></office:annotation>Author 1,<text:span text:style-name="註腳參照"><text:note text:note-class="footnote" text:id="_ftn3"><text:note-citation text:label="*">*</text:note-citation><text:note-body><text:p text:style-name="P27"><text:span text:style-name="T28"><text:s/></text:span><text:span text:style-name="T29"><text:tab/>Please provide information of the current position and the highest educational degree of Author 1. Add acknowledgements as you see fit.</text:span></text:p></text:note-body></text:note></text:span><text:s/>Author 2,<text:span text:style-name="註腳參照"><text:note text:note-class="footnote" text:id="_ftn4"><text:note-citation text:label="**">**</text:note-citation><text:note-body><text:p text:style-name="P30"><text:span text:style-name="T31"><text:tab/>Please provide information of the current position and the highest educational degree of Author 2.</text:span></text:p></text:note-body></text:note></text:span><text:s/>and Author 3<text:span text:style-name="註腳參照"><text:note text:note-class="footnote" text:id="_ftn5"><text:note-citation text:label="***">***</text:note-citation><text:note-body><text:p text:style-name="P32"><text:span text:style-name="T33"><text:tab/>Please provide information of the current position and the highest educational degree of Author 3.</text:span></text:p><text:p text:style-name="P34">Received Jan. 1, 2011; Accepted Feb. 1, 2011.</text:p></text:note-body></text:note></text:span><text:span text:style-name="T35"><office:annotation-end office:name="4"/></text:span></text:p>
      <text:p text:style-name="摘要">Abstract</text:p>
      <text:p text:style-name="摘要內文">Please provide a brief overview of your article,<text:s/>preferably<text:s/>the same as the Chinese abstract. The maximal limit is 350 words.</text:p>
      <text:p text:style-name="P36"><office:annotation office:name="5"><dc:creator>Ryan</dc:creator><dc:date>2014-10-20T10:19:00</dc:date><text:p text:style-name="註解文字">中文關鍵字5個，以頓號分隔，最後不需要加句點</text:p><text:p text:style-name="註解文字">靠左對齊、Arial（英數）、大小12、與「前」段距離20pt、單行間距</text:p></office:annotation>Keywords<text:span text:style-name="T37"><office:annotation-end office:name="5"/></text:span>:<text:s/>Please Provide<text:s/>5 Keywords, That Helps<text:s/>in<text:s/>Searches, Capital­ize as Would in Titles, Separated by Commas, Do Not Close with a Period</text:p>
      <text:p text:style-name="P38"/>
      <text:list text:style-name="LFO1" text:continue-numbering="true">
        <text:list-item>
          <text:p text:style-name="P39"><text:span text:style-name="T40"><office:annotation office:name="6"><dc:creator>Ryan</dc:creator><dc:date>2011-06-22T12:57:00</dc:date><text:p text:style-name="註解文字">第一層標題</text:p><text:p text:style-name="註解文字">左右對齊、新細明體（中文）、Times New Roman（英數）、大小18、與前/後段距離均9pt、單行間距、位移點數1.96字元</text:p></office:annotation><text:soft-page-break/>第一層標題</text:span><text:span text:style-name="註解參照"><office:annotation-end office:name="6"/></text:span></text:p>
        </text:list-item>
      </text:list>
      <text:p text:style-name="P41"><text:span text:style-name="T42"><office:annotation office:name="7"><dc:creator>Ryan</dc:creator><dc:date>2011-06-22T12:56:00</dc:date><text:p text:style-name="註解文字">內文分段</text:p><text:p text:style-name="註解文字">左右對齊、新細明體（中文）、Times New Roman（英數）、大小11、與前/後段均「無」距離、單行間距、第一行位移點數0.8公分</text:p></office:annotation>內文格式範例</text:span><text:span text:style-name="註解參照"><office:annotation-end office:name="7"/></text:span><text:span text:style-name="T43">，註腳符號請置於「標點符號之前」</text:span><text:span text:style-name="T44"><text:note text:note-class="footnote" text:id="_ftn6"><text:note-citation>1</text:note-citation><text:note-body><text:p text:style-name="P45"><text:span text:style-name="T46"><text:s/></text:span><text:span text:style-name="T47"><text:tab/></text:span><text:span text:style-name="T48">各種文獻註腳引用格式，請參考另行檢附之說明檔。</text:span></text:p></text:note-body></text:note></text:span><text:span text:style-name="T49">；註腳排版（僅供編輯使用，投稿作者毋須進行註腳排版）如本頁末端範例所說明</text:span><text:span text:style-name="T50"><text:note text:note-class="footnote" text:id="_ftn7"><text:note-citation>2</text:note-citation><text:note-body><text:p text:style-name="P51"><text:span text:style-name="T52"><text:s/></text:span><text:span text:style-name="T53"><text:tab/></text:span><text:span text:style-name="T54">（投稿作者請忽略註腳排版，由本刊編輯修改即可）</text:span><text:span text:style-name="T55">靠左對齊，新細明體（中文）、</text:span><text:span text:style-name="T56">Times New Roman</text:span><text:span text:style-name="T57">（英數）、大小</text:span><text:span text:style-name="T58">10</text:span><text:span text:style-name="T59">、固定行高</text:span><text:span text:style-name="T60">14pt</text:span><text:span text:style-name="T61">、凸排</text:span><text:span text:style-name="T62">2.13</text:span><text:span text:style-name="T63">字元、靠左定位點</text:span><text:span text:style-name="T64">1.78</text:span><text:span text:style-name="T65">字元（可於</text:span><text:span text:style-name="T66">Word</text:span><text:span text:style-name="T67">尺規上點選拖拉）；插入註腳後，請按</text:span><text:span text:style-name="T68">Tab</text:span><text:span text:style-name="T69">鍵移至定位點處開始輸入。</text:span></text:p></text:note-body></text:note></text:span><text:span text:style-name="T70">。</text:span></text:p>
      <text:list text:style-name="LFO1" text:continue-numbering="true">
        <text:list-item>
          <text:list>
            <text:list-item>
              <text:p text:style-name="P71"><text:span text:style-name="T72"><office:annotation office:name="8"><dc:creator>Ryan</dc:creator><dc:date>2011-06-22T12:57:00</dc:date><text:p text:style-name="註解文字">第二層標題</text:p><text:p text:style-name="註解文字">左右對齊、新細明體（中文）、Times New Roman（英數）、大小14、與前/後段距離均8pt、單行間距、位移點數2.53字元</text:p></office:annotation>第二層標題</text:span><text:span text:style-name="註解參照"><office:annotation-end office:name="8"/></text:span></text:p>
            </text:list-item>
          </text:list>
        </text:list-item>
      </text:list>
      <text:p text:style-name="P73"/>
      <text:list text:style-name="LFO1" text:continue-numbering="true">
        <text:list-item>
          <text:list>
            <text:list-item>
              <text:list>
                <text:list-item>
                  <text:p text:style-name="P74"><text:span text:style-name="T75"><office:annotation office:name="9"><dc:creator>Ryan</dc:creator><dc:date>2011-06-22T13:00:00</dc:date><text:p text:style-name="註解文字">第三層標題</text:p><text:p text:style-name="註解文字">左右對齊、新細明體（中文）、Times New Roman（英數）、大小13、與前/後段距離均6pt、單行間距、位移點數1.2公分、左側縮排0.3公分</text:p></office:annotation>第三層標題</text:span><text:span text:style-name="註解參照"><office:annotation-end office:name="9"/></text:span></text:p>
                </text:list-item>
              </text:list>
            </text:list-item>
          </text:list>
        </text:list-item>
      </text:list>
      <text:p text:style-name="P76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77"><text:span text:style-name="T78"><office:annotation office:name="10"><dc:creator>Ryan</dc:creator><dc:date>2011-06-22T13:06:00</dc:date><text:p text:style-name="註解文字">第四層標題</text:p><text:p text:style-name="註解文字">左右對齊、新細明體（中文）、Times New Roman（英數）、大小11、與前/後段距離均4pt、單行間距、位移點數1.4公分、左側縮排0.8公分</text:p></office:annotation>第四層標題</text:span><text:span text:style-name="註解參照"><office:annotation-end office:name="10"/>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79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80"><text:span text:style-name="T81"><office:annotation office:name="11"><dc:creator>Ryan</dc:creator><dc:date>2011-06-22T13:06:00</dc:date><text:p text:style-name="註解文字">第五層標題</text:p><text:p text:style-name="註解文字">左右對齊、新細明體（中文）、Times New Roman（英數）、大小11、與前/後段距離均2pt、單行間距、位移點數1.6公分、左側縮排1.2公分</text:p></office:annotation>第五層標題</text:span><text:span text:style-name="註解參照"><office:annotation-end office:name="11"/>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82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83"><text:span text:style-name="T84"><office:annotation office:name="12"><dc:creator>Ryan</dc:creator><dc:date>2011-06-22T13:04:00</dc:date><text:p text:style-name="註解文字">第六層標題</text:p><text:p text:style-name="註解文字">左右對齊、新細明體（中文）、Times New Roman（英數）、大小11、與前/後段「無」距離、單行間距、位移點數1.8公分、左側縮排1.6公分</text:p></office:annotation>第六層標題</text:span><text:span text:style-name="註解參照"><office:annotation-end office:name="12"/>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85"/>
      <text:list text:style-name="LFO1" text:continue-numbering="true">
        <text:list-item>
          <text:p text:style-name="P86">第一層標題</text:p>
        </text:list-item>
      </text:list>
      <text:p text:style-name="P87"/>
      <text:list text:style-name="LFO1" text:continue-numbering="true">
        <text:list-item>
          <text:list>
            <text:list-item>
              <text:p text:style-name="P88">第二層標題</text:p>
            </text:list-item>
          </text:list>
        </text:list-item>
      </text:list>
      <text:p text:style-name="P89"/>
      <text:list text:style-name="LFO1" text:continue-numbering="true">
        <text:list-item>
          <text:list>
            <text:list-item>
              <text:list>
                <text:list-item>
                  <text:p text:style-name="P90">第三層標題</text:p>
                </text:list-item>
              </text:list>
            </text:list-item>
          </text:list>
        </text:list-item>
      </text:list>
      <text:p text:style-name="P91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92">第四層標題</text:p>
                    </text:list-item>
                  </text:list>
                </text:list-item>
              </text:list>
            </text:list-item>
          </text:list>
        </text:list-item>
      </text:list>
      <text:p text:style-name="P93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94">第五層標題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95"/>
      <text:soft-page-break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96">第六層標題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97"/>
      <text:list text:style-name="LFO1" text:continue-numbering="true">
        <text:list-item>
          <text:p text:style-name="P98"><text:span text:style-name="T99"><office:annotation office:name="13"><dc:creator>Ryan</dc:creator><dc:date>2011-06-22T13:09:00</dc:date><text:p text:style-name="註解文字">第一層標題</text:p><text:p text:style-name="註解文字">左右對齊、新細明體（中文）、Times New Roman（英數）、大小18、與前/後段距離均9pt、單行間距、位移點數1.96字元</text:p></office:annotation>第一層標題</text:span><text:span text:style-name="註解參照"><office:annotation-end office:name="13"/></text:span></text:p>
        </text:list-item>
      </text:list>
      <text:p text:style-name="P100"><text:span text:style-name="T101"><office:annotation office:name="14"><dc:creator>Ryan</dc:creator><dc:date>2011-06-22T13:09:00</dc:date><text:p text:style-name="註解文字">內文分段</text:p><text:p text:style-name="註解文字">左右對齊、新細明體（中文）、Times New Roman（英數）、大小11、與前/後段均「無」距離、單行間距、第一行位移點數0.8公分</text:p></office:annotation>內文格式範例</text:span><text:span text:style-name="註解參照"><office:annotation-end office:name="14"/></text:span><text:span text:style-name="T102">，註腳符號請置於「標點符號之前」</text:span><text:span text:style-name="T103"><text:note text:note-class="footnote" text:id="_ftn8"><text:note-citation>3</text:note-citation><text:note-body><text:p text:style-name="P104"><text:span text:style-name="T105"><text:s/></text:span><text:span text:style-name="T106"><text:tab/></text:span><text:span text:style-name="T107">各種文獻註腳引用格式，請參考另行檢附之說明檔。</text:span></text:p></text:note-body></text:note></text:span><text:span text:style-name="T108">；註腳排版（僅供編輯使用，投稿作者毋須進行註腳排版）如本頁末端範例所說明</text:span><text:span text:style-name="T109"><text:note text:note-class="footnote" text:id="_ftn9"><text:note-citation>4</text:note-citation><text:note-body><text:p text:style-name="P110"><text:span text:style-name="T111"><text:s/></text:span><text:span text:style-name="T112"><text:tab/></text:span><text:span text:style-name="T113">（投稿作者請忽略註腳排版，由本刊編輯修改即可）</text:span><text:span text:style-name="T114">靠左對齊，新細明體（中文）、</text:span><text:span text:style-name="T115">Times New Roman</text:span><text:span text:style-name="T116">（英數）、大小</text:span><text:span text:style-name="T117">10</text:span><text:span text:style-name="T118">、固定行高</text:span><text:span text:style-name="T119">14pt</text:span><text:span text:style-name="T120">、凸排</text:span><text:span text:style-name="T121">2.13</text:span><text:span text:style-name="T122">字元、靠左定位點</text:span><text:span text:style-name="T123">1.78</text:span><text:span text:style-name="T124">字元（可於</text:span><text:span text:style-name="T125">Word</text:span><text:span text:style-name="T126">尺規上點選拖拉）；插入註腳後，請按</text:span><text:span text:style-name="T127">Tab</text:span><text:span text:style-name="T128">鍵移至定位點處開始輸入。</text:span></text:p></text:note-body></text:note></text:span><text:span text:style-name="T129">。</text:span></text:p>
      <text:list text:style-name="LFO1" text:continue-numbering="true">
        <text:list-item>
          <text:list>
            <text:list-item>
              <text:p text:style-name="P130"><text:span text:style-name="T131"><office:annotation office:name="15"><dc:creator>Ryan</dc:creator><dc:date>2011-06-22T13:09:00</dc:date><text:p text:style-name="註解文字">第二層標題</text:p><text:p text:style-name="註解文字">左右對齊、新細明體（中文）、Times New Roman（英數）、大小14、與前/後段距離均8pt、單行間距、位移點數2.53字元</text:p></office:annotation>第二層標題</text:span><text:span text:style-name="註解參照"><office:annotation-end office:name="15"/></text:span></text:p>
            </text:list-item>
          </text:list>
        </text:list-item>
      </text:list>
      <text:p text:style-name="P132"/>
      <text:list text:style-name="LFO1" text:continue-numbering="true">
        <text:list-item>
          <text:list>
            <text:list-item>
              <text:list>
                <text:list-item>
                  <text:p text:style-name="P133"><text:span text:style-name="T134"><office:annotation office:name="16"><dc:creator>Ryan</dc:creator><dc:date>2011-06-22T13:09:00</dc:date><text:p text:style-name="註解文字">第三層標題</text:p><text:p text:style-name="註解文字">左右對齊、新細明體（中文）、Times New Roman（英數）、大小13、與前/後段距離均6pt、單行間距、位移點數1.2公分、左側縮排0.3公分</text:p></office:annotation>第三層標題</text:span><text:span text:style-name="註解參照"><office:annotation-end office:name="16"/></text:span></text:p>
                </text:list-item>
              </text:list>
            </text:list-item>
          </text:list>
        </text:list-item>
      </text:list>
      <text:p text:style-name="P135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36"><text:span text:style-name="T137"><office:annotation office:name="17"><dc:creator>Ryan</dc:creator><dc:date>2011-06-22T13:09:00</dc:date><text:p text:style-name="註解文字">第四層標題</text:p><text:p text:style-name="註解文字">左右對齊、新細明體（中文）、Times New Roman（英數）、大小11、與前/後段距離均4pt、單行間距、位移點數1.4公分、左側縮排0.8公分</text:p></office:annotation>第四層標題</text:span><text:span text:style-name="註解參照"><office:annotation-end office:name="17"/>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138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139"><text:span text:style-name="T140"><office:annotation office:name="18"><dc:creator>Ryan</dc:creator><dc:date>2011-06-22T13:09:00</dc:date><text:p text:style-name="註解文字">第五層標題</text:p><text:p text:style-name="註解文字">左右對齊、新細明體（中文）、Times New Roman（英數）、大小11、與前/後段距離均2pt、單行間距、位移點數1.6公分、左側縮排1.2公分</text:p></office:annotation>第五層標題</text:span><text:span text:style-name="註解參照"><office:annotation-end office:name="18"/>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41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42"><text:span text:style-name="T143"><office:annotation office:name="19"><dc:creator>Ryan</dc:creator><dc:date>2011-06-22T13:09:00</dc:date><text:p text:style-name="註解文字">第六層標題</text:p><text:p text:style-name="註解文字">左右對齊、新細明體（中文）、Times New Roman（英數）、大小11、與前/後段「無」距離、單行間距、位移點數1.8公分、左側縮排1.6公分</text:p></office:annotation>第六層標題</text:span><text:span text:style-name="註解參照"><office:annotation-end office:name="19"/>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44"/>
      <text:list text:style-name="LFO1" text:continue-numbering="true">
        <text:list-item>
          <text:p text:style-name="P145">第一層標題</text:p>
        </text:list-item>
      </text:list>
      <text:p text:style-name="P146"/>
      <text:list text:style-name="LFO1" text:continue-numbering="true">
        <text:list-item>
          <text:list>
            <text:list-item>
              <text:p text:style-name="P147">第二層標題</text:p>
            </text:list-item>
          </text:list>
        </text:list-item>
      </text:list>
      <text:p text:style-name="P148"/>
      <text:list text:style-name="LFO1" text:continue-numbering="true">
        <text:list-item>
          <text:list>
            <text:list-item>
              <text:list>
                <text:list-item>
                  <text:p text:style-name="P149">第三層標題</text:p>
                </text:list-item>
              </text:list>
            </text:list-item>
          </text:list>
        </text:list-item>
      </text:list>
      <text:p text:style-name="P150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51">第四層標題</text:p>
                    </text:list-item>
                  </text:list>
                </text:list-item>
              </text:list>
            </text:list-item>
          </text:list>
        </text:list-item>
      </text:list>
      <text:p text:style-name="P152"/>
      <text:soft-page-break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153">第五層標題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54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55">第六層標題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56"/>
      <text:list text:style-name="LFO1" text:continue-numbering="true">
        <text:list-item>
          <text:p text:style-name="P157"><text:span text:style-name="T158"><office:annotation office:name="20"><dc:creator>Ryan</dc:creator><dc:date>2011-06-22T13:09:00</dc:date><text:p text:style-name="註解文字">第一層標題</text:p><text:p text:style-name="註解文字">左右對齊、新細明體（中文）、Times New Roman（英數）、大小18、與前/後段距離均9pt、單行間距、位移點數1.96字元</text:p></office:annotation>第一層標題</text:span><text:span text:style-name="註解參照"><office:annotation-end office:name="20"/></text:span></text:p>
        </text:list-item>
      </text:list>
      <text:p text:style-name="P159"><text:span text:style-name="T160"><office:annotation office:name="21"><dc:creator>Ryan</dc:creator><dc:date>2011-06-22T13:09:00</dc:date><text:p text:style-name="註解文字">內文分段</text:p><text:p text:style-name="註解文字">左右對齊、新細明體（中文）、Times New Roman（英數）、大小11、與前/後段均「無」距離、單行間距、第一行位移點數0.8公分</text:p></office:annotation>內文格式範例</text:span><text:span text:style-name="註解參照"><office:annotation-end office:name="21"/></text:span><text:span text:style-name="T161">，註腳符號請置於「標點符號之前」</text:span><text:span text:style-name="T162"><text:note text:note-class="footnote" text:id="_ftn10"><text:note-citation>5</text:note-citation><text:note-body><text:p text:style-name="P163"><text:span text:style-name="T164"><text:s/></text:span><text:span text:style-name="T165"><text:tab/></text:span><text:span text:style-name="T166">各種文獻註腳引用格式，請參考另行檢附之說明檔。</text:span></text:p></text:note-body></text:note></text:span><text:span text:style-name="T167">；註腳排版（僅供編輯使用，投稿作者毋須進行註腳排版）如本頁末端範例所說明</text:span><text:span text:style-name="T168"><text:note text:note-class="footnote" text:id="_ftn11"><text:note-citation>6</text:note-citation><text:note-body><text:p text:style-name="P169"><text:span text:style-name="T170"><text:s/></text:span><text:span text:style-name="T171"><text:tab/></text:span><text:span text:style-name="T172">（投稿作者請忽略註腳排版，由本刊編輯修改即可）</text:span><text:span text:style-name="T173">靠左對齊，新細明體（中文）、</text:span><text:span text:style-name="T174">Times New Roman</text:span><text:span text:style-name="T175">（英數）、大小</text:span><text:span text:style-name="T176">10</text:span><text:span text:style-name="T177">、固定行高</text:span><text:span text:style-name="T178">14pt</text:span><text:span text:style-name="T179">、凸排</text:span><text:span text:style-name="T180">2.13</text:span><text:span text:style-name="T181">字元、靠左定位點</text:span><text:span text:style-name="T182">1.78</text:span><text:span text:style-name="T183">字元（可於</text:span><text:span text:style-name="T184">Word</text:span><text:span text:style-name="T185">尺規上點選拖拉）；插入註腳後，請按</text:span><text:span text:style-name="T186">Tab</text:span><text:span text:style-name="T187">鍵移至定位點處開始輸入。</text:span></text:p></text:note-body></text:note></text:span><text:span text:style-name="T188">。</text:span></text:p>
      <text:list text:style-name="LFO1" text:continue-numbering="true">
        <text:list-item>
          <text:list>
            <text:list-item>
              <text:p text:style-name="P189"><text:span text:style-name="T190"><office:annotation office:name="22"><dc:creator>Ryan</dc:creator><dc:date>2011-06-22T13:09:00</dc:date><text:p text:style-name="註解文字">第二層標題</text:p><text:p text:style-name="註解文字">左右對齊、新細明體（中文）、Times New Roman（英數）、大小14、與前/後段距離均8pt、單行間距、位移點數2.53字元</text:p></office:annotation>第二層標題</text:span><text:span text:style-name="註解參照"><office:annotation-end office:name="22"/></text:span></text:p>
            </text:list-item>
          </text:list>
        </text:list-item>
      </text:list>
      <text:p text:style-name="P191"/>
      <text:list text:style-name="LFO1" text:continue-numbering="true">
        <text:list-item>
          <text:list>
            <text:list-item>
              <text:list>
                <text:list-item>
                  <text:p text:style-name="P192"><text:span text:style-name="T193"><office:annotation office:name="23"><dc:creator>Ryan</dc:creator><dc:date>2011-06-22T13:09:00</dc:date><text:p text:style-name="註解文字">第三層標題</text:p><text:p text:style-name="註解文字">左右對齊、新細明體（中文）、Times New Roman（英數）、大小13、與前/後段距離均6pt、單行間距、位移點數1.2公分、左側縮排0.3公分</text:p></office:annotation>第三層標題</text:span><text:span text:style-name="註解參照"><office:annotation-end office:name="23"/></text:span></text:p>
                </text:list-item>
              </text:list>
            </text:list-item>
          </text:list>
        </text:list-item>
      </text:list>
      <text:p text:style-name="P194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95"><text:span text:style-name="T196"><office:annotation office:name="24"><dc:creator>Ryan</dc:creator><dc:date>2011-06-22T13:09:00</dc:date><text:p text:style-name="註解文字">第四層標題</text:p><text:p text:style-name="註解文字">左右對齊、新細明體（中文）、Times New Roman（英數）、大小11、與前/後段距離均4pt、單行間距、位移點數1.4公分、左側縮排0.8公分</text:p></office:annotation>第四層標題</text:span><text:span text:style-name="註解參照"><office:annotation-end office:name="24"/>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197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198"><text:span text:style-name="T199"><office:annotation office:name="25"><dc:creator>Ryan</dc:creator><dc:date>2011-06-22T13:09:00</dc:date><text:p text:style-name="註解文字">第五層標題</text:p><text:p text:style-name="註解文字">左右對齊、新細明體（中文）、Times New Roman（英數）、大小11、與前/後段距離均2pt、單行間距、位移點數1.6公分、左側縮排1.2公分</text:p></office:annotation>第五層標題</text:span><text:span text:style-name="註解參照"><office:annotation-end office:name="25"/>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200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201"><text:span text:style-name="T202"><office:annotation office:name="26"><dc:creator>Ryan</dc:creator><dc:date>2011-06-22T13:09:00</dc:date><text:p text:style-name="註解文字">第六層標題</text:p><text:p text:style-name="註解文字">左右對齊、新細明體（中文）、Times New Roman（英數）、大小11、與前/後段「無」距離、單行間距、位移點數1.8公分、左側縮排1.6公分</text:p></office:annotation>第六層標題</text:span><text:span text:style-name="註解參照"><office:annotation-end office:name="26"/>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203"/>
      <text:list text:style-name="LFO1" text:continue-numbering="true">
        <text:list-item>
          <text:p text:style-name="P204">第一層標題</text:p>
        </text:list-item>
      </text:list>
      <text:p text:style-name="P205"/>
      <text:list text:style-name="LFO1" text:continue-numbering="true">
        <text:list-item>
          <text:list>
            <text:list-item>
              <text:p text:style-name="P206">第二層標題</text:p>
            </text:list-item>
          </text:list>
        </text:list-item>
      </text:list>
      <text:p text:style-name="P207"/>
      <text:list text:style-name="LFO1" text:continue-numbering="true">
        <text:list-item>
          <text:list>
            <text:list-item>
              <text:list>
                <text:list-item>
                  <text:p text:style-name="P208">第三層標題</text:p>
                </text:list-item>
              </text:list>
            </text:list-item>
          </text:list>
        </text:list-item>
      </text:list>
      <text:p text:style-name="P209"/>
      <text:soft-page-break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210">第四層標題</text:p>
                    </text:list-item>
                  </text:list>
                </text:list-item>
              </text:list>
            </text:list-item>
          </text:list>
        </text:list-item>
      </text:list>
      <text:p text:style-name="P211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212">第五層標題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213"/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214">第六層標題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215"/>
      <text:p text:style-name="P216"/>
      <text:p text:style-name="P217"><text:span text:style-name="T218"><office:annotation office:name="27"><dc:creator>Ryan</dc:creator><dc:date>2014-09-27T00:38:00</dc:date><text:p text:style-name="註解文字">置中對齊、新細明體、大小18、與前/後段距離均9pt、單行間距</text:p></office:annotation><text:soft-page-break/>參考文獻</text:span><text:span text:style-name="註解參照"><office:annotation-end office:name="27"/></text:span></text:p>
      <text:p text:style-name="P219"><text:span text:style-name="T220"><office:annotation office:name="28"><dc:creator>Ryan</dc:creator><dc:date>2011-06-22T13:11:00</dc:date><text:p text:style-name="題目">參考文獻類別</text:p><text:p text:style-name="註解文字">靠左對齊、新細明體、Times New Roman（英數）、大小14、與前/後段距離均8pt、單行間距</text:p></office:annotation>中文書籍</text:span><text:span text:style-name="註解參照"><office:annotation-end office:name="28"/></text:span></text:p>
      <text:p text:style-name="P221"><text:span text:style-name="T222"><office:annotation office:name="29"><dc:creator>Ryan</dc:creator><dc:date>2011-06-22T13:28:00</dc:date><text:p text:style-name="註解文字">參考文獻條目，排序請依據「首字筆劃」，如相同則比較第二字、依此類推</text:p><text:p text:style-name="註解文字">靠左對齊、新細明體（中文）、Times New Roman（英數）、大小10、與前/後段「無」距離、單行間距、凸排、位移2字元</text:p></office:annotation>王澤鑑，《民法總則》，</text:span><text:span text:style-name="T223">3</text:span><text:span text:style-name="T224">版，三民經銷，台北（</text:span><text:span text:style-name="T225">2010</text:span><text:span text:style-name="T226">）。</text:span><text:span text:style-name="註解參照"><office:annotation-end office:name="29"/></text:span></text:p>
      <text:p text:style-name="P227">史尚寬，《債法總論》，自版，台北（1990）。</text:p>
      <text:p text:style-name="P228">黃立，《民法債編總論》，3版，元照出版，台北（2006）。</text:p>
      <text:p text:style-name="P229">黃榮堅，《基礎刑法學（上）》，2版，元照出版，台北（2004）。</text:p>
      <text:p text:style-name="P230"><text:span text:style-name="T231"><office:annotation office:name="30"><dc:creator>Ryan</dc:creator><dc:date>2011-06-22T13:23:00</dc:date><text:p text:style-name="註解文字">翻譯文獻請置於「最後」，並依「原作者」（外文作者姓氏前置）另行排序</text:p></office:annotation>Kant, Immanuel</text:span><text:span text:style-name="T232">著，沈叔平譯</text:span><text:span text:style-name="註解參照"><office:annotation-end office:name="30"/></text:span><text:span text:style-name="T233">，《法的形而上學原理—權利的科學》，商務印書館，北京（</text:span><text:span text:style-name="T234">1991</text:span><text:span text:style-name="T235">）。</text:span></text:p>
      <text:p text:style-name="P236">中文期刊</text:p>
      <text:p text:style-name="P237">王敏銓，〈著作人格權之負面效果與合理使用──伯恩公約與美國法之探討〉，《月旦法學雜誌》，第111期，頁44-60，2004年8月。</text:p>
      <text:p text:style-name="P238">陳國成，〈智慧財產案件有效性判斷爭議－以美國法「爭點排除」為主，《科技法學評論》，第6卷第2期，頁41-93，2009年10月。</text:p>
      <text:p text:style-name="P239"><text:span text:style-name="T240"><office:annotation office:name="31"><dc:creator>Ryan</dc:creator><dc:date>2011-06-22T13:23:00</dc:date><text:p text:style-name="註解文字">翻譯文獻請置於「最後」，並依「原作者」（外文作者姓氏前置）另行排序</text:p></office:annotation>Holland , Randy J.</text:span><text:span text:style-name="T241">著，劉怡婷譯、王文宇審定</text:span><text:span text:style-name="註解參照"><office:annotation-end office:name="31"/></text:span><text:span text:style-name="T242">，〈德拉瓦州公司法董事受託人義務簡介〉，《月旦民商法雜誌》，第</text:span><text:span text:style-name="T243">19</text:span><text:span text:style-name="T244">期，頁</text:span><text:span text:style-name="T245">92-110</text:span><text:span text:style-name="T246">，</text:span><text:span text:style-name="T247">2008</text:span><text:span text:style-name="T248">年</text:span><text:span text:style-name="T249">3</text:span><text:span text:style-name="T250">月。</text:span></text:p>
      <text:p text:style-name="P251">中文學位論文</text:p>
      <text:p text:style-name="P252">王立達，《產業研發行政之法政策研究：論經濟部資訊硬體業科技專案》，臺灣大學法律學研究所碩士論文，1996年6月。</text:p>
      <text:p text:style-name="P253"><text:span text:style-name="T254"><office:annotation office:name="32"><dc:creator>Ryan</dc:creator><dc:date>2011-06-22T13:32:00</dc:date><text:p text:style-name="註解文字">「研討會有出版紙本論文集者」，請優先引用紙本並置於此類別</text:p></office:annotation>中文論文集</text:span><text:span text:style-name="註解參照"><office:annotation-end office:name="32"/></text:span></text:p>
      <text:p text:style-name="P255">王海南，〈由德國統一前後身分法之適用談分裂中國家之法律衝突解決〉，《國際私法理論與實務問題之探討──劉鐵錚教授七秩華誕祝壽論文集（二）》，頁23-31，元照出版，台北（2008）。</text:p>
      <text:p text:style-name="P256">王澤鑑，〈不當得利之連帶債務〉，《民法學說與判例研究（第五冊）》，頁201-208，三民經銷，台北（1998）。</text:p>
      <text:p text:style-name="P257"><text:span text:style-name="T258">林育輝，〈美國專利不正行為法則的發展──兼論於我國專利制度中適用性探討〉，《</text:span><text:span text:style-name="T259">2010</text:span><text:span text:style-name="T260">年第十四屆全國科技法律研討會論文集》，頁</text:span><text:span text:style-name="T261">197-235</text:span><text:span text:style-name="T262"><office:annotation office:name="33"><dc:creator>Ryan</dc:creator><dc:date>2011-06-22T13:25:00</dc:date><text:p text:style-name="註解文字">論文集全文置於書附光碟中，請另行註明</text:p></office:annotation>（光碟版）</text:span><text:span text:style-name="註解參照"><office:annotation-end office:name="33"/></text:span><text:span text:style-name="T263">，國立交通大學出版，新竹（</text:span><text:span text:style-name="T264">2010</text:span><text:span text:style-name="T265">）。</text:span></text:p>
      <text:p text:style-name="P266"><text:span text:style-name="T267">劉家瑞，〈精神權利的再生〉，</text:span><text:span text:style-name="T268"><office:annotation office:name="34"><dc:creator>Ryan</dc:creator><dc:date>2011-06-22T13:26:00</dc:date><text:p text:style-name="註解文字">論文集「編者」與文章作者不同時，請另行註明</text:p></office:annotation>收於鄭成思主編《知識產權文叢》</text:span><text:span text:style-name="註解參照"><office:annotation-end office:name="34"/></text:span><text:span text:style-name="T269">，第</text:span><text:span text:style-name="T270">4</text:span><text:span text:style-name="T271">卷，頁</text:span><text:span text:style-name="T272">401-469</text:span><text:span text:style-name="T273">，中國政法大學出版，北京（</text:span><text:span text:style-name="T274">2000</text:span><text:span text:style-name="T275">）。</text:span></text:p>
      <text:p text:style-name="P276"><text:span text:style-name="T277"><office:annotation office:name="35"><dc:creator>Ryan</dc:creator><dc:date>2011-06-22T13:31:00</dc:date><text:p text:style-name="題目">有出版紙本論文集者，「請優先引用紙本」；本類別適用於「僅發表版但未出版」之研討會論文</text:p></office:annotation><text:soft-page-break/>中文研討會論文</text:span><text:span text:style-name="註解參照"><office:annotation-end office:name="35"/></text:span></text:p>
      <text:p text:style-name="P278">王立達、劉威廷，〈美國反托拉斯法上智慧財產拒絕授權案件之實證研究〉，發表於「2009第四屆全國法學實證研究研討會」，國立交通大學科技法律研究所等主辦，新竹（2009）。</text:p>
      <text:p text:style-name="P279">其他中文參考文獻</text:p>
      <text:p text:style-name="P280"/>
      <text:p text:style-name="P281"><text:span text:style-name="T282"><office:annotation office:name="36"><dc:creator>Ryan</dc:creator><dc:date>2011-06-22T14:32:00</dc:date><text:p text:style-name="題目">英文書籍</text:p><text:p text:style-name="題目">請注意「小型大寫字」，「不放頁數」</text:p><text:p text:style-name="題目">Bluebook R15, T6, T10</text:p></office:annotation>英文書籍</text:span><text:span text:style-name="註解參照"><office:annotation-end office:name="36"/></text:span></text:p>
      <text:p text:style-name="P283"><text:span text:style-name="T284"><office:annotation office:name="37"><dc:creator>Ryan</dc:creator><dc:date>2011-06-22T14:22:00</dc:date><text:p text:style-name="註解文字">「作者姓氏前置」，並依其字母排序</text:p></office:annotation>Gibson, S. Elizabeth</text:span><text:span text:style-name="註解參照"><office:annotation-end office:name="37"/></text:span><text:span text:style-name="T285">, Fed. Judicial Ctr., Case Studies of Mass Tort Limited Fund Class Action Settlements &amp; Bankruptcy Reorganizations</text:span><text:span text:style-name="T286"><text:s/>(2000).</text:span></text:p>
      <text:p text:style-name="P287"><text:span text:style-name="T288"><office:annotation office:name="38"><dc:creator>Ryan</dc:creator><dc:date>2011-06-22T14:24:00</dc:date><text:p text:style-name="註解文字">三位（含）以上作者統一寫出第一位、後加et al.</text:p></office:annotation>Kieff, F. Scott et al.</text:span><text:span text:style-name="註解參照"><office:annotation-end office:name="38"/></text:span><text:span text:style-name="T289">, Principles of Patent Law</text:span><text:span text:style-name="T290"><text:s/>(4th ed. 2008).</text:span></text:p>
      <text:p text:style-name="P291"><text:span text:style-name="T292"><office:annotation office:name="39"><dc:creator>Ryan</dc:creator><dc:date>2011-06-22T14:27:00</dc:date><text:p text:style-name="註解文字">兩位作者中間使用&amp;連接，「僅第一位作者姓氏前置」</text:p></office:annotation>L</text:span><text:span text:style-name="T293">evin, A. Leo &amp; Meyer Kramer</text:span><text:span text:style-name="註解參照"><office:annotation-end office:name="39"/></text:span><text:span text:style-name="T294">, New Provisions in the Ketubah: A Legal Opinion</text:span><text:span text:style-name="T295"><text:s/>(1955).</text:span></text:p>
      <text:p text:style-name="P296"><text:span text:style-name="T297"><office:annotation office:name="40"><dc:creator>Ryan</dc:creator><dc:date>2011-06-22T14:22:00</dc:date><text:p text:style-name="註解文字">書籍卷號雖前置，但「排序仍應依作者姓氏」</text:p></office:annotation>4 Loss, Louis et al., Securities Regulation</text:span><text:span text:style-name="註解參照"><office:annotation-end office:name="40"/></text:span><text:span text:style-name="T298"><text:s/>(2011).</text:span></text:p>
      <text:p text:style-name="P299"><text:span text:style-name="T300"><office:annotation office:name="41"><dc:creator>Ryan</dc:creator><dc:date>2011-06-22T14:33:00</dc:date><text:p text:style-name="註解文字">英文期刊</text:p><text:p text:style-name="註解文字">請注意「斜體」與「小型大寫字」，保留「起始頁碼」</text:p><text:p text:style-name="註解文字">Bluebook R16, T6, T10, T13</text:p></office:annotation>英文期刊</text:span><text:span text:style-name="註解參照"><office:annotation-end office:name="41"/></text:span></text:p>
      <text:p text:style-name="P301"><text:span text:style-name="T302">Manning, John F.,<text:s/></text:span><text:span text:style-name="T303">Separation of Powers as Ordinary Interpretation</text:span><text:span text:style-name="T304">,<text:s/></text:span><text:span text:style-name="T305">124 Harv. L. Rev. 1939</text:span><text:span text:style-name="T306"><text:s/>(2011).</text:span></text:p>
      <text:p text:style-name="P307"><text:span text:style-name="T308">Petersmann, Ernst-Ulrich,<text:s/></text:span><text:span text:style-name="T309"><office:annotation office:name="42"><dc:creator>Ryan</dc:creator><dc:date>2011-06-22T14:34:00</dc:date><text:p text:style-name="註解文字">篇名最後為問號時，不再加逗號分隔</text:p></office:annotation>The Future of the WTO: From Authoritarian<text:s/></text:span><text:span text:style-name="T310">“</text:span><text:span text:style-name="T311">Mercantilism</text:span><text:span text:style-name="T312">”</text:span><text:span text:style-name="T313"><text:s/>to Multilevel Governance for the Benefit of Citizens?</text:span><text:span text:style-name="T314"><text:s/></text:span><text:span text:style-name="註解參照"><office:annotation-end office:name="42"/></text:span><text:span text:style-name="T315">6 Asian J. WTO &amp; Int</text:span><text:span text:style-name="T316">’</text:span><text:span text:style-name="T317">l Health L. &amp; Pol</text:span><text:span text:style-name="T318">’</text:span><text:span text:style-name="T319">y 81</text:span><text:span text:style-name="T320"><text:s/>(2011).</text:span></text:p>
      <text:p text:style-name="P321"><text:span text:style-name="T322">Schmidt, Robert,<text:s/></text:span><text:span text:style-name="T323">Grateful to Be Employed, Borred Half to Death</text:span><text:span text:style-name="T324">,<text:s/></text:span><text:span text:style-name="T325">Bloomberg Businessweek</text:span><text:span text:style-name="T326">, June 20, 2011, at 35.</text:span></text:p>
      <text:p text:style-name="P327"><text:span text:style-name="T328"><office:annotation office:name="43"><dc:creator>Ryan</dc:creator><dc:date>2011-06-22T14:43:00</dc:date><text:p text:style-name="註解文字">英文學位論文</text:p><text:p text:style-name="註解文字">Bluebook R</text:p></office:annotation>英文學位論文</text:span><text:span text:style-name="註解參照"><office:annotation-end office:name="43"/></text:span></text:p>
      <text:p text:style-name="P329">Arcario, Kathryn, Identifying Potential Response: Croat- and Serb-American Diasporas to the Dissolution of Yugoslavia (May 11, 2003) (unpublished A.B. thesis, Princeton University) (on file with Mudd Library, Princeton University).</text:p>
      <text:p text:style-name="P330">Ryder, Barbara G., Incremental Data Flow Analysis Based on a Unified<text:s/>Model of Elimination Algorithms (Aug. 15, 1982) (unpublished Ph.D.<text:s/>dissertation, Rutgers University) (on file with author).</text:p>
      <text:p text:style-name="P331"><text:span text:style-name="T332"><office:annotation office:name="44"><dc:creator>Ryan</dc:creator><dc:date>2011-06-22T14:37:00</dc:date><text:p text:style-name="註解文字">英文論文集</text:p><text:p text:style-name="註解文字">請注意「斜體」、「小型大斜字」與最末「編者」訊息，保留「起始頁碼」</text:p><text:p text:style-name="註解文字">Bluebook R15.5, R15.10.1</text:p></office:annotation>英文論文集</text:span><text:span text:style-name="註解參照"><office:annotation-end office:name="44"/></text:span></text:p>
      <text:p text:style-name="P333"><text:span text:style-name="T334">Deaux, Kay &amp; Brenda Major,<text:s/></text:span><text:span text:style-name="T335">A Social-Psychological Model of Gender</text:span><text:span text:style-name="T336">,<text:s/></text:span><text:span text:style-name="T337">in</text:span><text:span text:style-name="T338"><text:s/></text:span><text:span text:style-name="T339">Theoretical Perspectives on Sexual Difference 89</text:span><text:span text:style-name="T340"><text:s/></text:span><text:span text:style-name="T341"><office:annotation office:name="45"><dc:creator>Ryan</dc:creator><dc:date>2011-06-22T14:43:00</dc:date><text:p text:style-name="註解文字">論文集收錄「多位作者」文章時，請在「最末加註編者」</text:p></office:annotation>(Deborah L. Rhode ed., 1990)</text:span><text:span text:style-name="註解參照"><office:annotation-end office:name="45"/></text:span><text:span text:style-name="T342">.</text:span></text:p>
      <text:soft-page-break/>
      <text:p text:style-name="P343"><text:span text:style-name="T344">Ferguson, Andrew G. Ferguson,<text:s/></text:span><text:span text:style-name="T345">Continuing Seizure: Fourth Amendment Seizure in Section 1983 Malicious Prosecution Cases</text:span><text:span text:style-name="T346">, in<text:s/></text:span><text:span text:style-name="T347"><office:annotation office:name="46"><dc:creator>Ryan</dc:creator><dc:date>2011-06-22T14:42:00</dc:date><text:p text:style-name="註解文字">論文集有多卷時，卷號置於書名前方</text:p></office:annotation>15 Nat</text:span><text:span text:style-name="T348">’</text:span><text:span text:style-name="T349">l Lawyers Guild, Civil Rights Litigation and Attorney Fees Annual Handbook 54-1</text:span><text:span text:style-name="註解參照"><office:annotation-end office:name="46"/></text:span><text:span text:style-name="T350"><text:s/>(Steven Saltzman ed., 1999).</text:span></text:p>
      <text:p text:style-name="P351"><text:span text:style-name="T352"><office:annotation office:name="47"><dc:creator>Ryan</dc:creator><dc:date>2011-06-22T14:43:00</dc:date><text:p text:style-name="註解文字">論文集僅收錄「單一作者」文章時，無需另行加註</text:p></office:annotation>Holmes, Oliver Wendell</text:span><text:span text:style-name="註解參照"><office:annotation-end office:name="47"/></text:span><text:span text:style-name="T353">,<text:s/></text:span><text:span text:style-name="T354">Law in Science and Science in Law</text:span><text:span text:style-name="T355">,<text:s/></text:span><text:span text:style-name="T356">in</text:span><text:span text:style-name="T357"><text:s/></text:span><text:span text:style-name="T358">Collected Legal Papers 210</text:span><text:span text:style-name="T359"><text:s/>(1920).</text:span></text:p>
      <text:p text:style-name="P360">英文研討會論文</text:p>
      <text:p text:style-name="P361"/>
      <text:p text:style-name="P362">其他英文參考文獻</text:p>
      <text:p text:style-name="P363"/>
      <text:p text:style-name="P364"/>
      <text:p text:style-name="P3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6.6%"/>
    </style:style>
    <style:style style:name="題目" style:display-name="題目" style:family="paragraph" style:parent-style-name="內文">
      <style:paragraph-properties fo:text-align="center" fo:margin-top="0.3611in" fo:line-height="0.3611in"/>
      <style:text-properties style:font-name="Times New Roman" style:font-name-asian="新細明體" style:font-name-complex="Times New Roman" fo:font-size="22pt" style:font-size-asian="22pt" style:font-size-complex="22pt" fo:hyphenate="false"/>
    </style:style>
    <style:style style:name="作者" style:display-name="作者" style:family="paragraph" style:parent-style-name="內文">
      <style:paragraph-properties fo:text-align="center" fo:margin-top="0.2916in" fo:line-height="0.2777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題目字元" style:display-name="題目 字元" style:family="text" style:parent-style-name="預設段落字型">
      <style:text-properties style:font-name="Times New Roman" style:font-name-asian="新細明體" style:font-name-complex="Times New Roman" fo:font-size="22pt" style:font-size-asian="22pt" style:font-size-complex="22pt"/>
    </style:style>
    <style:style style:name="摘要內文" style:display-name="摘要內文" style:family="paragraph" style:parent-style-name="內文">
      <style:paragraph-properties fo:text-align="justify" fo:text-indent="0.3152in"/>
      <style:text-properties style:font-name="Times New Roman" style:font-name-asian="新細明體" style:font-name-complex="Times New Roman" fo:font-size="11pt" style:font-size-asian="11pt" fo:hyphenate="false"/>
    </style:style>
    <style:style style:name="作者字元" style:display-name="作者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4pt"/>
    </style:style>
    <style:style style:name="摘要內文字元" style:display-name="摘要內文 字元" style:family="text" style:parent-style-name="預設段落字型">
      <style:text-properties style:font-name="Times New Roman" style:font-name-asian="新細明體" style:font-name-complex="Times New Roman" fo:font-size="11pt" style:font-size-asian="11pt"/>
    </style:style>
    <style:style style:name="摘要" style:display-name="摘要" style:family="paragraph" style:parent-style-name="內文">
      <style:paragraph-properties fo:text-align="center" fo:margin-top="0.2083in" fo:margin-bottom="0.2083in"/>
      <style:text-properties style:font-name="Times New Roman" style:font-name-asian="新細明體" style:font-name-complex="Times New Roman" fo:hyphenate="false"/>
    </style:style>
    <style:style style:name="關鍵字中文" style:display-name="關鍵字（中文）" style:family="paragraph" style:parent-style-name="內文">
      <style:paragraph-properties style:snap-to-layout-grid="false" fo:text-align="justify" fo:margin-top="0.3055in" fo:margin-left="0.6805in" fo:text-indent="-0.6805in">
        <style:tab-stops/>
      </style:paragraph-properties>
      <style:text-properties style:font-name="Arial" style:font-name-asian="標楷體" style:font-name-complex="Arial" style:font-weight-complex="bold" fo:color="#000000" style:letter-kerning="false" style:font-size-complex="14pt" fo:hyphenate="false"/>
    </style:style>
    <style:style style:name="摘要字元" style:display-name="摘要 字元" style:family="text" style:parent-style-name="預設段落字型">
      <style:text-properties style:font-name="Times New Roman" style:font-name-asian="新細明體" style:font-name-complex="Times New Roman"/>
    </style:style>
    <style:style style:name="關鍵字中文字元" style:display-name="關鍵字（中文） 字元" style:family="text" style:parent-style-name="預設段落字型">
      <style:text-properties style:font-name="Arial" style:font-name-asian="標楷體" style:font-name-complex="Arial" style:font-weight-complex="bold" fo:color="#000000" style:letter-kerning="false" style:font-size-complex="14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關鍵字英文" style:display-name="關鍵字（英文）" style:family="paragraph" style:parent-style-name="內文">
      <style:paragraph-properties fo:text-align="justify" fo:margin-top="0.3055in" fo:margin-left="0.8347in" fo:text-indent="-0.8347in">
        <style:tab-stops/>
      </style:paragraph-properties>
      <style:text-properties style:font-name="Arial" style:font-name-asian="標楷體" style:font-name-complex="Arial" fo:hyphenate="false"/>
    </style:style>
    <style:style style:name="關鍵字英文字元" style:display-name="關鍵字（英文） 字元" style:family="text" style:parent-style-name="預設段落字型">
      <style:text-properties style:font-name="Arial" style:font-name-asian="標楷體" style:font-name-complex="Arial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3" style:num-format="1" text:display-levels="3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4" style:num-format="1" text:display-levels="4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5" style:num-format="1" text:display-levels="5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6" style:num-format="1" text:display-levels="6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7" style:num-format="1" text:display-levels="7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8" style:num-format="1" text:display-levels="8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9" style:num-format="1" text:display-levels="9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1812in" fo:margin-bottom="0.6888in" fo:margin-right="1.1812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0.4923in"/>
      </style:footer-style>
    </style:page-layout>
    <style:style style:name="P2" style:parent-style-name="頁首" style:family="paragraph">
      <style:paragraph-properties fo:text-align="end"/>
      <style:text-properties style:font-name="微軟正黑體" style:font-name-asian="微軟正黑體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/>
      </style:footer>
      <style:footer-left>
        <text:p text:style-name="P3"/>
        <text:p text:style-name="頁尾"/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yan</meta:initial-creator>
    <dc:creator>Emily</dc:creator>
    <meta:creation-date>2019-06-30T07:23:00Z</meta:creation-date>
    <dc:date>2019-06-30T07:23:00Z</dc:date>
    <meta:template xlink:href="Normal.dotm" xlink:type="simple"/>
    <meta:editing-cycles>2</meta:editing-cycles>
    <meta:editing-duration>PT0S</meta:editing-duration>
    <meta:document-statistic meta:page-count="9" meta:paragraph-count="7" meta:word-count="531" meta:character-count="3553" meta:row-count="25" meta:non-whitespace-character-count="3029"/>
  </office:meta>
</office:document-meta>
</file>