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margin-top="0.0694in" fo:margin-bottom="0.0694in" style:line-height-at-least="0.01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style:snap-to-layout-grid="false" fo:margin-top="0.0694in" fo:margin-bottom="0.0694in" style:line-height-at-least="0.0138in" fo:margin-left="3.9722in" fo:text-indent="-3.9722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" style:parent-style-name="內文" style:family="paragraph">
      <style:paragraph-properties style:snap-to-layout-grid="false" style:line-height-at-least="0.0138in" fo:margin-left="0.2986in" fo:text-indent="-0.3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style:snap-to-layout-grid="false" fo:line-height="0.3472in" fo:margin-left="0.7979in" fo:text-indent="-0.49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style:snap-to-layout-grid="false" fo:line-height="0.3472in" fo:margin-left="0.7979in" fo:text-indent="-0.49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style:snap-to-layout-grid="false" fo:line-height="0.3472in" fo:margin-left="0.7979in" fo:text-indent="-0.49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style:snap-to-layout-grid="false" fo:line-height="0.3472in" fo:margin-left="0.302in" fo:text-indent="-0.0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0.3472in" fo:margin-left="0.2986in" fo:text-indent="-0.3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3472in" fo:margin-left="0.878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0.3472in" fo:margin-left="0.878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style:snap-to-layout-grid="false" fo:line-height="0.3472in" fo:margin-left="0.878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snap-to-layout-grid="false" fo:line-height="0.3472in" fo:margin-left="0.878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0.3472in" fo:margin-left="0.878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 fo:line-height="0.3055in" fo:margin-left="0.3305in" fo:margin-right="-0.4763in" fo:text-indent="-0.4125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style:snap-to-layout-grid="false" fo:line-height="0.3055in" fo:margin-left="-0.2534in" fo:margin-right="-0.4763in" fo:text-indent="0.1944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臺北科技大學管理學院各級新聘專任教師著作審查要點<text:s/></text:p>
      <text:p text:style-name="P2"><text:s text:c="52"/>經97.3.13院教評會議通過經97.4.24校教評會議通過<text:line-break/></text:p>
      <text:p text:style-name="P3">一、本院各單位新聘專任教師5年內發表或已被接受之學術著作，其最低點數要求如下：</text:p>
      <text:p text:style-name="P4">（一）新聘專任教授<text:s text:c="9"/>18點</text:p>
      <text:p text:style-name="P5">（二）新聘專任副教授<text:s text:c="7"/>14點</text:p>
      <text:p text:style-name="P6">（三）新聘專任助理教授<text:s text:c="6"/>8點</text:p>
      <text:p text:style-name="P7">申請人為論文之第一作者或通訊作者(Corresponding Author)時，該論文以下列點數方式計算。非第一作者且非通訊作者時，以下列點數方式計算後之論文點數，除以二計算之。</text:p>
      <text:p text:style-name="P8">二、學術著作點數計算方式：</text:p>
      <text:p text:style-name="P9">（一）SCI國際學術期刊之論文，其Impact Factor為該領域SCI Subject Category所登錄期刊排名前15%者，每篇4點；排名前30%、未達前15%者，每篇3點；其餘SCI學術期刊論文2點。</text:p>
      <text:p text:style-name="P10"><text:s/>(二) SSCI國際學術期刊之論文，其Impact Factor為該領域SSCI Subject Category所登錄期刊排名前30%者，每篇4點；排名前50%、未達前30%者，每篇3點；其餘SSCI/TSSCI學術期刊論文2點。</text:p>
      <text:p text:style-name="P11">（三）其餘國際學術期刊之論文，每篇1點。</text:p>
      <text:p text:style-name="P12"><text:s/>(四)國際發明專利，每篇（件）2點。</text:p>
      <text:p text:style-name="P13">（五）其他國際研討會論文或國內發明專利，每篇(件)各0.5點，本項總點數不超過1點。</text:p>
      <text:p text:style-name="P14"><text:span text:style-name="T15">三、具特殊且卓著之學術或專業表現、</text:span><text:span text:style-name="T16">或具深厚發展潛力之優秀學者，並經系所教評會議審查通過者，其著作點數要求不受第一點之限制。</text:span></text:p>
      <text:p text:style-name="P17"><text:span text:style-name="T18">四、</text:span><text:span text:style-name="T19">本案經院教評會、校教評會通過，簽請校長核定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電資學院各級新聘專任教師著作最低要求</dc:title>
    <dc:description/>
    <dc:subject/>
    <meta:initial-creator>A</meta:initial-creator>
    <dc:creator>Windows 使用者</dc:creator>
    <meta:creation-date>2022-07-11T08:38:00Z</meta:creation-date>
    <dc:date>2022-07-11T08:38:00Z</dc:date>
    <meta:print-date>2008-05-06T06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7" meta:character-count="722" meta:row-count="5" meta:non-whitespace-character-count="616"/>
  </office:meta>
</office:document-meta>
</file>